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начале-общественных-обсуждений-по-проекту-планировки-территории-прилегающей-к-московским-центральным-диаметрам-мцд-2-нахабино-подольск-участок-от-рижского-вокзала-до-станции-москва-товарная"/>ОПОВЕЩЕНИЕ о начале общественных обсуждений по проекту планировки территории, прилегающей к Московским центральным диаметрам: МЦД-2 «Нахабино-Подольск», участок от Рижского вокзала до станции Москва-Товарная<text:bookmark-end text:name="оповещение-о-начале-общественных-обсуждений-по-проекту-планировки-территории-прилегающей-к-московским-центральным-диаметрам-мцд-2-нахабино-подольск-участок-от-рижского-вокзала-до-станции-москва-товарная"/></text:h>
      <text:p text:style-name="First_20_paragraph">10.07.2020</text:p>
      <text:p text:style-name="Text_20_body"><text:line-break/></text:p>
      <text:p text:style-name="Text_20_body">Адрес страницы: <text:a xlink:type="simple" xlink:href="http://krasnoselsky.mos.ru/electronic-public-discussion/detail/9034753.html" office:name=""><text:span text:style-name="Definition">http://krasnoselsky.mos.ru/electronic-public-discussion/detail/9034753.html</text:span></text:a></text:p>
      <text:p text:style-name="Text_20_body"><text:a xlink:type="simple" xlink:href="http://krasnoselsky.mos.ru" office:name=""><text:span text:style-name="Definition">Управа Красносель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2:31Z</meta:creation-date>
    <dc:date>2023-07-25T23:22:31Z</dc:date>
  </office:meta>
</office:document-meta>
</file>