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красносельский-новая-басманная-улица-вл-23-стр-1-вл-23-кад.-7701000301831-7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Красносельский, Новая Басманная улица, вл 23, стр 1; вл 23 (кад. №№ 77:01:0003018:31, 77: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красносельский-новая-басманная-улица-вл-23-стр-1-вл-23-кад.-7701000301831-77"/></text:h>
      <text:p text:style-name="First_20_paragraph">21.10.2021</text:p>
      <text:p text:style-name="Text_20_body"><text:line-break/></text:p>
      <text:p text:style-name="Text_20_body">Адрес страницы: <text:a xlink:type="simple" xlink:href="http://krasnoselsky.mos.ru/electronic-public-discussion/detail/10343811.html" office:name=""><text:span text:style-name="Definition">http://krasnoselsky.mos.ru/electronic-public-discussion/detail/1034381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1:27Z</meta:creation-date>
    <dc:date>2023-07-25T23:21:27Z</dc:date>
  </office:meta>
</office:document-meta>
</file>