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программа-социальная-карта-москвича"/>Программа 'Социальная карта москвича'<text:bookmark-end text:name="программа-социальная-карта-москвича"/></text:h>
      <text:p text:style-name="First_20_paragraph">06.10.2014</text:p>
      <text:p text:style-name="Text_20_body">Программа "Социальная карта москвича" была инициирована Правительством Москвы с целью адресной поддержки социально-незащищенных жителей столицы, включая студентов и школьников. В соответствии с постановлением Правительства Москвы от 06.08.2002г. № 602-ПП "О внедрении социальной карты для жителей города Москвы", предприятия, работающие по этой программе, предоставляют предъявителям "Социальной карты москвича" скидку в размере 5% и 10%.</text:p>
      <text:p text:style-name="Text_20_body">В Красносельском районе в программе "Социальная карта москвича" принимают участие 33 предприятий, в том числе:</text:p>
      <text:list text:style-name="L1">
        <text:list-item>
          <text:p text:style-name="P1">20 предприятий продовольственной торговли</text:p>
        </text:list-item>
        <text:list-item>
          <text:p text:style-name="P1">13 предприятий службы быта.</text:p>
        </text:list-item>
      </text:list>
      <text:p text:style-name="First_20_paragraph">  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krasnoselsky.mos.ru/consumer-market/social-program-/detail/1330191.html" office:name=""><text:span text:style-name="Definition">http://krasnoselsky.mos.ru/consumer-market/social-program-/detail/1330191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6T10:11:29Z</meta:creation-date>
    <dc:date>2023-05-16T10:11:29Z</dc:date>
  </office:meta>
</office:document-meta>
</file>