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с274-квартал"/>Оповещение о ПС274 квартал<text:bookmark-end text:name="оповещение-о-пс274-квартал"/></text:h>
      <text:p text:style-name="First_20_paragraph">15.11.2013</text:p>
      <text:p text:style-name="Text_20_body">ОПОВЕЩЕНИЕ</text:p>
      <text:p text:style-name="Text_20_body">о проведении публичных слушаний</text:p>
      <text:p text:style-name="Text_20_body">На публичные слушания представляется <text:span text:style-name="T1">проект межевания территории квартала № 274 Красносельского района, ограниченного Селиверстовым пер., Костянским пер., М. Головиным пер., ул. Сретенка.</text:span></text:p>
      <text:p text:style-name="Text_20_body">Информационные материалы по теме публичных слушаний представлены на экспозиции по адресу: ул. Н. Красносельская, д. 5,стр. 7, каб. № 107 (здание управы Красносельского района города Москвы).</text:p>
      <text:p text:style-name="Text_20_body"><text:span text:style-name="T1">Экспозиция открыта с 10.10.2013 по 17.10.2013 года, выходной день – воскресенье.</text:span></text:p>
      <text:p text:style-name="Text_20_body">Часы работы: с 16-00 до 19-00, в субботу – с 10-00 до 15-00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31.10.2013 года в 19-00 час. по адресу : Уланский пер., д.8 (школа № 1284 имени Н.Ковшовой).</text:span></text:p>
      <text:p text:style-name="Text_20_body">Начало регистрации участников – 18-30час.</text:p>
      <text:p text:style-name="Text_20_body"><text:span text:style-name="T1">В период проведения публичных слушаний</text:span>, участники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ей в книгу (журнал) регистрации участвующих в собрании участников публичных слуш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<text:span text:style-name="T1">Номера контактных справочных телефонов Окружной комиссии:</text:span></text:p>
      <text:p text:style-name="Text_20_body">8(499) 264-91-16 , 8(495) 912-51-25.</text:p>
      <text:p text:style-name="Text_20_body">Почтовый адрес Окружной комиссии: 109147, Москва, ул. Марксисткая, д.24.</text:p>
      <text:p text:style-name="Text_20_body">Электронный адрес Окружной комиссии: nisapovaak@cao.mos.ru</text:p>
      <text:p text:style-name="Text_20_body">Информационные материалы по проекту размещены на сайтах в Интернете: Официальный портал префектуры ЦАО (<text:a xlink:type="simple" xlink:href="http://cao.mos.ru" office:name=""><text:span text:style-name="Definition">cao.mos.ru</text:span></text:a>) раздел Окружная комиссия по вопросам градостроительства, землепользования и застройки при Правительстве Москвы/Публичные слушания и официальный портал управы Красносельского района/ Строительство и реконструкция (<text:a xlink:type="simple" xlink:href="http://www.krasncom.ru/" office:name=""><text:span text:style-name="Definition">krasncom.ru</text:span></text:a>). В районной газете «Красное Село».</text:p>
      <text:p text:style-name="Text_20_body"><text:span text:style-name="T1">Комиссия при Правительстве Москвы</text:span></text:p>
      <text:p text:style-name="Text_20_body"><text:span text:style-name="T1">По вопросам градостроительства,</text:span></text:p>
      <text:p text:style-name="Text_20_body"><text:span text:style-name="T1">землепользования и застройки</text:span></text:p>
      <text:p text:style-name="Text_20_body"><text:span text:style-name="T1">в Центральном административном</text:span></text:p>
      <text:p text:style-name="Text_20_body"><text:span text:style-name="T1">округе</text:span></text:p>
      <text:p text:style-name="Text_20_body"><text:line-break/></text:p>
      <text:p text:style-name="Text_20_body">Адрес страницы: <text:a xlink:type="simple" xlink:href="http://krasnoselsky.mos.ru/construction/detail/881181.html" office:name=""><text:span text:style-name="Definition">http://krasnoselsky.mos.ru/construction/detail/881181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2:32:49Z</meta:creation-date>
    <dc:date>2023-07-26T02:32:49Z</dc:date>
  </office:meta>
</office:document-meta>
</file>