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вартала-1034-ограниченного-новорязанской-ул.-басманным-пер.-рязанским-пр.-рязанским-пер."/>Проект квартала №1034, ограниченного Новорязанской ул., Басманным пер., Рязанским пр., Рязанским пер.<text:bookmark-end text:name="проект-квартала-1034-ограниченного-новорязанской-ул.-басманным-пер.-рязанским-пр.-рязанским-пер."/></text:h>
      <text:p text:style-name="First_20_paragraph">27.10.2015</text:p>
      <text:p text:style-name="Text_20_body"><text:line-break/></text:p>
      <text:p text:style-name="Text_20_body">Адрес страницы: <text:a xlink:type="simple" xlink:href="http://krasnoselsky.mos.ru/construction/detail/2257442.html" office:name=""><text:span text:style-name="Definition">http://krasnoselsky.mos.ru/construction/detail/225744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8:39:31Z</meta:creation-date>
    <dc:date>2023-05-16T08:39:31Z</dc:date>
  </office:meta>
</office:document-meta>
</file>