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квартала-101-ограниченного-бобровым-пер.-мясницкой-ул.-милютинским-пер."/>Проект квартала №101, ограниченного Бобровым пер., Мясницкой ул., Милютинским пер.<text:bookmark-end text:name="проект-квартала-101-ограниченного-бобровым-пер.-мясницкой-ул.-милютинским-пер."/></text:h>
      <text:p text:style-name="First_20_paragraph">25.09.2015</text:p>
      <text:p text:style-name="Text_20_body"><text:line-break/></text:p>
      <text:p text:style-name="Text_20_body">Адрес страницы: <text:a xlink:type="simple" xlink:href="http://krasnoselsky.mos.ru/construction/detail/2181152.html" office:name=""><text:span text:style-name="Definition">http://krasnoselsky.mos.ru/construction/detail/2181152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9:30Z</meta:creation-date>
    <dc:date>2023-07-25T23:19:30Z</dc:date>
  </office:meta>
</office:document-meta>
</file>