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квартала-957-976-ограниченного-глухаревым-пер.-живаревым-пер.-2-м-коптельским-пер.-большой-спасской-ул."/>Проект квартала №957, 976, ограниченного Глухаревым пер., Живаревым пер., 2-м Коптельским пер., Большой Спасской ул.<text:bookmark-end text:name="проект-квартала-957-976-ограниченного-глухаревым-пер.-живаревым-пер.-2-м-коптельским-пер.-большой-спасской-ул."/></text:h>
      <text:p text:style-name="First_20_paragraph">26.05.2015</text:p>
      <text:p text:style-name="Text_20_body"><text:line-break/></text:p>
      <text:p text:style-name="Text_20_body">Адрес страницы: <text:a xlink:type="simple" xlink:href="http://krasnoselsky.mos.ru/construction/detail/1892037.html" office:name=""><text:span text:style-name="Definition">http://krasnoselsky.mos.ru/construction/detail/1892037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51Z</meta:creation-date>
    <dc:date>2023-07-25T23:19:51Z</dc:date>
  </office:meta>
</office:document-meta>
</file>