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межевания-квартала-990-ограниченного-2-м-красносел.-пер.-3-м-транспортным-кольцом-1-м-красносел.-пер-в.красносел.-ул."/>Проект межевания квартала №990, ограниченного 2-м Красносел. пер., 3-м Транспортным кольцом, 1-м Красносел. пер, В.Красносел. ул.<text:bookmark-end text:name="проект-межевания-квартала-990-ограниченного-2-м-красносел.-пер.-3-м-транспортным-кольцом-1-м-красносел.-пер-в.красносел.-ул."/></text:h>
      <text:p text:style-name="First_20_paragraph">22.12.2014</text:p>
      <text:p text:style-name="Text_20_body"><text:line-break/></text:p>
      <text:p text:style-name="Text_20_body">Адрес страницы: <text:a xlink:type="simple" xlink:href="http://krasnoselsky.mos.ru/construction/detail/1486453.html" office:name=""><text:span text:style-name="Definition">http://krasnoselsky.mos.ru/construction/detail/1486453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15:22:50Z</meta:creation-date>
    <dc:date>2023-05-19T15:22:50Z</dc:date>
  </office:meta>
</office:document-meta>
</file>