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межевания-квартала-1000-ограниченного-6-м-красносельским-пер.-малой-красносельской-ул.-5-м-красносельским-пер."/>Проект межевания квартала №1000, ограниченного 6-м Красносельским пер., Малой Красносельской ул., 5-м Красносельским пер.<text:bookmark-end text:name="проект-межевания-квартала-1000-ограниченного-6-м-красносельским-пер.-малой-красносельской-ул.-5-м-красносельским-пер."/></text:h>
      <text:p text:style-name="First_20_paragraph">28.11.2014</text:p>
      <text:p text:style-name="Text_20_body"><text:line-break/></text:p>
      <text:p text:style-name="Text_20_body">Адрес страницы: <text:a xlink:type="simple" xlink:href="http://krasnoselsky.mos.ru/construction/detail/1434012.html" office:name=""><text:span text:style-name="Definition">http://krasnoselsky.mos.ru/construction/detail/1434012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0:38Z</meta:creation-date>
    <dc:date>2023-07-25T23:20:38Z</dc:date>
  </office:meta>
</office:document-meta>
</file>