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межевания-квартала-ограниченного-тургеневской-площ.-мясницкой-ул.-бобровым-пер.-фроловым-пер."/>Проект межевания квартала, ограниченного Тургеневской площ., Мясницкой ул., Бобровым пер., Фроловым пер.<text:bookmark-end text:name="проект-межевания-квартала-ограниченного-тургеневской-площ.-мясницкой-ул.-бобровым-пер.-фроловым-пер."/></text:h>
      <text:p text:style-name="First_20_paragraph">10.10.2014</text:p>
      <text:p text:style-name="Text_20_body"><text:line-break/></text:p>
      <text:p text:style-name="Text_20_body">Адрес страницы: <text:a xlink:type="simple" xlink:href="http://krasnoselsky.mos.ru/construction/detail/1340272.html" office:name=""><text:span text:style-name="Definition">http://krasnoselsky.mos.ru/construction/detail/1340272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9:49:46Z</meta:creation-date>
    <dc:date>2023-05-20T09:49:46Z</dc:date>
  </office:meta>
</office:document-meta>
</file>