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июль-сентябрь-2025"/>График проведения обучающих семинаров по предоставлению в электронном виде государственных услуг в сфере строительства на июль – сентябрь 2025<text:bookmark-end text:name="график-проведения-обучающих-семинаров-по-предоставлению-в-электронном-виде-государственных-услуг-в-сфере-строительства-на-июль-сентябрь-2025"/></text:h>
      <text:p text:style-name="First_20_paragraph">27.06.2025</text:p>
      <text:p text:style-name="Text_20_body">Фото: Анна Быкова, «Вечерняя Москва»</text:p>
      <text:p text:style-name="Text_20_body"><text:line-break/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Июль</text:span></text:p>
          </table:table-cell>
          <table:table-cell table:style-name="TableRowCell" office:value-type="string">
            <text:p text:style-name="Table_20_Contents"><text:span text:style-name="T1">Август</text:span></text:p>
          </table:table-cell>
          <table:table-cell table:style-name="TableRowCell" office:value-type="string">
            <text:p text:style-name="Table_20_Contents"><text:span text:style-name="T1">Сентябрь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</table:table-cell>
          <table:table-cell table:style-name="TableRowCell" office:value-type="string">
            <text:p text:style-name="Table_20_Contents">03.07.2025</text:p>
            <text:p text:style-name="Table_20_Contents">в 13:30</text:p>
            <text:p text:style-name="Table_20_Contents"><text:line-break/></text:p>
            <text:p text:style-name="Table_20_Contents">17.07.2025</text:p>
            <text:p text:style-name="Table_20_Contents">в 13:30</text:p>
          </table:table-cell>
          <table:table-cell table:style-name="TableRowCell" office:value-type="string">
            <text:p text:style-name="Table_20_Contents">07.08.2025</text:p>
            <text:p text:style-name="Table_20_Contents">в 13:30</text:p>
            <text:p text:style-name="Table_20_Contents"><text:line-break/></text:p>
            <text:p text:style-name="Table_20_Contents">21.08.2025</text:p>
            <text:p text:style-name="Table_20_Contents">в 13:30</text:p>
          </table:table-cell>
          <table:table-cell table:style-name="TableRowCell" office:value-type="string">
            <text:p text:style-name="Table_20_Contents">04.09.2025</text:p>
            <text:p text:style-name="Table_20_Contents">в 13:30</text:p>
            <text:p text:style-name="Table_20_Contents"><text:line-break/></text:p>
            <text:p text:style-name="Table_20_Contents">18.09.2025</text:p>
            <text:p text:style-name="Table_20_Contents">в 13:30</text:p>
          </table:table-cell>
          <table:table-cell table:style-name="TableRowCell" office:value-type="string">
            <text:p text:style-name="Table_20_Contents">Онлайн семинар </text:p>
            <text:p text:style-name="Table_20_Contents"><text:line-break/></text:p>
            <text:p text:style-name="Table_20_Contents">https://my.mts-link.ru/j/72480767/seminars-ossig</text:p>
          </table:table-cell>
          <table:table-cell table:style-name="TableRowCell" office:value-type="string">
            <text:p text:style-name="Table_20_Contents"><text:span text:style-name="T1">Н.В.Шелабаев</text:span></text:p>
            <text:p text:style-name="Table_20_Contents">тел. 8 (495) 356-34-08 (доб. 72605)</text:p>
            <text:p text:style-name="Table_20_Contents">электронная почта </text:p>
            <text:p text:style-name="Table_20_Contents">ShelabaevNV1@str.mos.ru</text:p>
            <text:p text:style-name="Table_20_Contents"><text:line-break/></text:p>
            <text:p text:style-name="Table_20_Contents">Информацию об участниках семинара необходимо указать в соответствующей форме по адресу:</text:p>
            <text:p text:style-name="Table_20_Contents">https://forms.yandex.ru/u/672b748684227cecc2f9cca6/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Подготовка и выдача градостроительных планов земельных участков в городе Москве</text:p>
            <text:p text:style-name="Table_20_Contents">2) Подготовка и выдача градостроительных планов земельных участков, предназначенных для проектирования, строительства и (или) реконструкции объектов капитального строительства федерального или регионального значения, в том числе в рамках реализации адресной инвестиционной программы города Москвы и Программы реновации жилищного фонда в городе Москве, градостроительных планов земельных участков, права на которые планируется реализовать на торгах, а также градостроительных планов земельных участков, оформляемых по заявлениям органов государственной власти или органов управления государственными внебюджетными фондами или по заявлениям операторов комплексного развития территории и (или) лиц, с которыми заключен договор о комплексном развитии территории</text:p>
            <text:p text:style-name="Table_20_Contents">3) Оформление свидетельства об утверждении архитектурно-градостроительного решения объекта капитального строительства в городе Москве</text:p>
            <text:p text:style-name="Table_20_Contents">4) Оформление паспорта колористического решения фасадов зданий, строений, сооружений в городе Москве</text:p>
            <text:p text:style-name="Table_20_Contents">5) Согласование дизайн-проекта размещения вывески</text:p>
            <text:p text:style-name="Table_20_Contents">6) Согласование проекта изменения внешнего архитектурного решения нежилых зданий, строений, сооружений и оформление заключения о выполненных работах по изменению внешнего архитектурного решения нежилых зданий, строений, сооружений</text:p>
          </table:table-cell>
          <table:table-cell table:style-name="TableRowCell" office:value-type="string">
            <text:p text:style-name="Table_20_Contents">07.07.2025</text:p>
            <text:p text:style-name="Table_20_Contents">в 15:00</text:p>
          </table:table-cell>
          <table:table-cell table:style-name="TableRowCell" office:value-type="string">
            <text:p text:style-name="Table_20_Contents">04.08.2025</text:p>
            <text:p text:style-name="Table_20_Contents">в 15:00</text:p>
          </table:table-cell>
          <table:table-cell table:style-name="TableRowCell" office:value-type="string">
            <text:p text:style-name="Table_20_Contents">08.09.2025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line-break/></text:p>
            <text:p text:style-name="Table_20_Contents"><text:span text:style-name="T1">Запись по эл. почте:</text:span></text:p>
            <text:p text:style-name="Table_20_Contents"><text:a xlink:type="simple" xlink:href="mailto:FursovSA1@mos.ru" office:name=""><text:span text:style-name="Definition">FursovSA1@mos.ru</text:span></text:a></text:p>
            <text:p text:style-name="Table_20_Contents"><text:line-break/></text:p>
            <text:p text:style-name="Table_20_Contents">в заявке необходимо указать выбранную дату участия в семинаре, Ф.И.О. участника, его контактные данные с обязательным указанием адреса электронной почты, на который накануне проведения семинара будет направлена информация для подключения к видеоконференции.</text:p>
            <text:p text:style-name="Table_20_Contents">В день проведения семинара заявки могут быть приняты строго<text:line-break/>до 12 ч. 00 мин.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1) Направление и рассмотрение предложений о внесении изменений в правила землепользования и застройки города Москвы</text:p>
            <text:p text:style-name="Table_20_Contents">2) Направление и рассмотрение требований об отображении в правилах землепользования и застройки города Москвы границ зон с особыми условиями использования территорий, границ территорий объектов культурного наследия</text:p>
            <text:p text:style-name="Table_20_Contents">3) Приемка исполнительной документации для ведения Сводного плана подземных коммуникаций и сооружений в городе Москве</text:p>
            <text:p text:style-name="Table_20_Contents">4) Предоставление информации из Сводного плана подземных коммуникаций и сооружений в городе Москве</text:p>
            <text:p text:style-name="Table_20_Contents">5) Предоставление технического заключения о соответствии проектной документации Сводному плану подземных коммуникаций и сооружений в городе Москве</text:p>
            <text:p text:style-name="Table_20_Contents">6) Запись на проведение контрольно-геодезической съемки</text:p>
          </table:table-cell>
          <table:table-cell table:style-name="TableRowCell" office:value-type="string">
            <text:p text:style-name="Table_20_Contents">21.07.2025</text:p>
            <text:p text:style-name="Table_20_Contents">в 15:00</text:p>
          </table:table-cell>
          <table:table-cell table:style-name="TableRowCell" office:value-type="string">
            <text:p text:style-name="Table_20_Contents">18.08.2025</text:p>
            <text:p text:style-name="Table_20_Contents">в 15:00</text:p>
          </table:table-cell>
          <table:table-cell table:style-name="TableRowCell" office:value-type="string">
            <text:p text:style-name="Table_20_Contents">22.09.2025</text:p>
            <text:p text:style-name="Table_20_Contents">в 15:00</text:p>
          </table:table-cell>
          <table:table-cell table:style-name="TableRowCell" office:value-type="string">
            <text:p text:style-name="Table_20_Contents">Онлайн семинар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Ю.С.Конюхова,</text:span></text:p>
            <text:p text:style-name="Table_20_Contents"><text:span text:style-name="T1">С.А.Фурсов,</text:span></text:p>
            <text:p text:style-name="Table_20_Contents"><text:line-break/></text:p>
            <text:p text:style-name="Table_20_Contents"><text:span text:style-name="T1">Запись по эл. почте:</text:span></text:p>
            <text:p text:style-name="Table_20_Contents"><text:a xlink:type="simple" xlink:href="mailto:FursovSA1@mos.ru" office:name=""><text:span text:style-name="Definition">FursovSA1@mos.ru</text:span></text:a></text:p>
            <text:p text:style-name="Table_20_Contents"><text:line-break/></text:p>
            <text:p text:style-name="Table_20_Contents">в заявке необходимо указать выбранную дату участия в семинаре, Ф.И.О. участника, его контактные данные с обязательным указанием адреса электронной почты, на который накануне проведения семинара будет направлена информация для подключения к видеоконференции.</text:p>
            <text:p text:style-name="Table_20_Contents">В день проведения семинара заявки могут быть приняты строго<text:line-break/>до 12 ч. 00 мин.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10.07.2025</text:p>
            <text:p text:style-name="Table_20_Contents">в 15:00   </text:p>
            <text:p text:style-name="Table_20_Contents"><text:line-break/></text:p>
            <text:p text:style-name="Table_20_Contents">24.07.2025<text:line-break/>в 15:00   </text:p>
          </table:table-cell>
          <table:table-cell table:style-name="TableRowCell" office:value-type="string">
            <text:p text:style-name="Table_20_Contents">07.08.2025 </text:p>
            <text:p text:style-name="Table_20_Contents">в 15:00   </text:p>
            <text:p text:style-name="Table_20_Contents"><text:line-break/></text:p>
            <text:p text:style-name="Table_20_Contents">21.08.2025<text:line-break/>в 15:00   </text:p>
          </table:table-cell>
          <table:table-cell table:style-name="TableRowCell" office:value-type="string">
            <text:p text:style-name="Table_20_Contents">11.09.2025</text:p>
            <text:p text:style-name="Table_20_Contents">в 15:00   </text:p>
            <text:p text:style-name="Table_20_Contents"><text:line-break/></text:p>
            <text:p text:style-name="Table_20_Contents">25.09.2025</text:p>
            <text:p text:style-name="Table_20_Contents">в 15:00   </text:p>
          </table:table-cell>
          <table:table-cell table:style-name="TableRowCell" office:value-type="string">
            <text:p text:style-name="Table_20_Contents">Онлайн-семинар</text:p>
            <text:p text:style-name="Table_20_Contents"><text:a xlink:type="simple" xlink:href="https://peregovorka.mos.ru/conf/q4okarfjusid" office:name=""><text:span text:style-name="Definition">https://peregovorka.mos.ru/conf/q4okarfjusid</text:span></text:a></text:p>
          </table:table-cell>
          <table:table-cell table:style-name="TableRowCell" office:value-type="string">
            <text:p text:style-name="Table_20_Contents"><text:span text:style-name="T1">С.Д.Лобанов</text:span></text:p>
            <text:p text:style-name="Table_20_Contents">Тел.: 8 (495) 690-77-00,</text:p>
            <text:p text:style-name="Table_20_Contents">доб. 95706</text:p>
            <text:p text:style-name="Table_20_Contents"><text:line-break/></text:p>
            <text:p text:style-name="Table_20_Contents"><text:span text:style-name="T1">Р.С.Амян</text:span></text:p>
            <text:p text:style-name="Table_20_Contents">Тел.: 8 (495) 690-77-00,</text:p>
            <text:p text:style-name="Table_20_Contents">доб. 95470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(или) результатов инженерных изысканий</text:p>
          </table:table-cell>
          <table:table-cell table:style-name="TableRowCell" office:value-type="string">
            <text:p text:style-name="Table_20_Contents">24.07.2025</text:p>
            <text:p text:style-name="Table_20_Contents">в 11:00   </text:p>
          </table:table-cell>
          <table:table-cell table:style-name="TableRowCell" office:value-type="string">
            <text:p text:style-name="Table_20_Contents">21.08.2025</text:p>
            <text:p text:style-name="Table_20_Contents">в 11:00   </text:p>
          </table:table-cell>
          <table:table-cell table:style-name="TableRowCell" office:value-type="string">
            <text:p text:style-name="Table_20_Contents">25.09.2025</text:p>
            <text:p text:style-name="Table_20_Contents">в 11:00</text:p>
          </table:table-cell>
          <table:table-cell table:style-name="TableRowCell" office:value-type="string">
            <text:p text:style-name="Table_20_Contents"><text:line-break/></text:p>
            <text:p text:style-name="Table_20_Contents">Онлайн-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А.В.Аносов</text:span></text:p>
            <text:p text:style-name="Table_20_Contents">Тел.: 8 (495) 620-20-00,</text:p>
            <text:p text:style-name="Table_20_Contents">доб. 55901</text:p>
            <text:p text:style-name="Table_20_Contents"><text:line-break/></text:p>
            <text:p text:style-name="Table_20_Contents">Запись по электронной почте:</text:p>
            <text:p text:style-name="Table_20_Contents">seminar@mge.mos.ru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1) Выдача разрешения на строительство</text:p>
            <text:p text:style-name="Table_20_Contents">2) Выдача разрешения на ввод объекта в эксплуатацию</text:p>
          </table:table-cell>
          <table:table-cell table:style-name="TableRowCell" office:value-type="string">
            <text:p text:style-name="Table_20_Contents">08.07.2025</text:p>
            <text:p text:style-name="Table_20_Contents">в 11:00</text:p>
            <text:p text:style-name="Table_20_Contents"><text:line-break/></text:p>
            <text:p text:style-name="Table_20_Contents">22.07.2025</text:p>
            <text:p text:style-name="Table_20_Contents">в 11:00</text:p>
          </table:table-cell>
          <table:table-cell table:style-name="TableRowCell" office:value-type="string">
            <text:p text:style-name="Table_20_Contents">12.08.2025</text:p>
            <text:p text:style-name="Table_20_Contents">в 11:00</text:p>
            <text:p text:style-name="Table_20_Contents"><text:line-break/></text:p>
            <text:p text:style-name="Table_20_Contents">26.08.2025</text:p>
            <text:p text:style-name="Table_20_Contents">в 11:00</text:p>
          </table:table-cell>
          <table:table-cell table:style-name="TableRowCell" office:value-type="string">
            <text:p text:style-name="Table_20_Contents">09.09.2025</text:p>
            <text:p text:style-name="Table_20_Contents">в 11:00</text:p>
            <text:p text:style-name="Table_20_Contents"><text:line-break/></text:p>
            <text:p text:style-name="Table_20_Contents">23.09.2025</text:p>
            <text:p text:style-name="Table_20_Contents">в 11:00</text:p>
          </table:table-cell>
          <table:table-cell table:style-name="TableRowCell" office:value-type="string">
            <text:p text:style-name="Table_20_Contents"><text:line-break/></text:p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Н.В.Присяжной</text:span><text:line-break/>Тел.: 8 (915) 113-67-46</text:p>
            <text:p text:style-name="Table_20_Contents">ГБУ «ЦЭИИС»</text:p>
            <text:p text:style-name="Table_20_Contents"><text:line-break/>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1) Прием уведомления о планируемом сносе объекта капитального строительства</text:p>
            <text:p text:style-name="Table_20_Contents">2) Прием уведомления о завершении сноса объекта капитального строительства</text:p>
          </table:table-cell>
          <table:table-cell table:style-name="TableRowCell" office:value-type="string">
            <text:p text:style-name="Table_20_Contents">24.07.2025</text:p>
            <text:p text:style-name="Table_20_Contents">в 11.00</text:p>
          </table:table-cell>
          <table:table-cell table:style-name="TableRowCell" office:value-type="string">
            <text:p text:style-name="Table_20_Contents">28.08.2025</text:p>
            <text:p text:style-name="Table_20_Contents">в 11.00</text:p>
          </table:table-cell>
          <table:table-cell table:style-name="TableRowCell" office:value-type="string">
            <text:p text:style-name="Table_20_Contents">25.09.2025</text:p>
            <text:p text:style-name="Table_20_Contents">в 11.00</text:p>
          </table:table-cell>
          <table:table-cell table:style-name="TableRowCell" office:value-type="string">
            <text:p text:style-name="Table_20_Contents"><text:line-break/></text:p>
            <text:p text:style-name="Table_20_Contents">Онлайн семинар</text:p>
          </table:table-cell>
          <table:table-cell table:style-name="TableRowCell" office:value-type="string">
            <text:p text:style-name="Table_20_Contents"><text:span text:style-name="T1">Н.В.Присяжной</text:span><text:line-break/>Тел.: 8 (915) 113-67-46</text:p>
            <text:p text:style-name="Table_20_Contents">ГБУ «ЦЭИИС»</text:p>
            <text:p text:style-name="Table_20_Contents"><text:line-break/></text:p>
            <text:p text:style-name="Table_20_Contents">Запись по электронной почте:</text:p>
            <text:p text:style-name="Table_20_Contents"><text:a xlink:type="simple" xlink:href="mailto:Seminar@str.mos.ru" office:name=""><text:span text:style-name="Definition">Seminar@str.mos.ru</text:span></text:a>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Адрес страницы: <text:a xlink:type="simple" xlink:href="http://krasnoselsky.mos.ru/construction/detail/13068867.html" office:name=""><text:span text:style-name="Definition">http://krasnoselsky.mos.ru/construction/detail/13068867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9T18:43:18Z</meta:creation-date>
    <dc:date>2025-06-29T18:43:18Z</dc:date>
  </office:meta>
</office:document-meta>
</file>