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лучший-реализованный-проект-в-области-строительства"/>Лучший реализованный проект в области строительства<text:bookmark-end text:name="лучший-реализованный-проект-в-области-строительства"/></text:h>
      <text:p text:style-name="First_20_paragraph">16.06.2025</text:p>
      <text:p text:style-name="Text_20_body">Ежегодно Комплекс градостроительной политики и строительства города Москвы проводит конкурс «Лучший реализованный проект в области строительства», который позволяет отметить лучшие проекты и архитектурные решения, способствует формированию комфортной городской среды и улучшению качества жизни горожан. Награждение победителей проходит при участии Мэра Москвы С.С.Собянина.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krasnoselsky.mos.ru/construction/detail/13029868.html" office:name=""><text:span text:style-name="Definition">http://krasnoselsky.mos.ru/construction/detail/13029868.html</text:span></text:a></text:p>
      <text:p text:style-name="Text_20_body"><text:a xlink:type="simple" xlink:href="http://krasnoselsky.mos.ru" office:name=""><text:span text:style-name="Definition">Управа Красносель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16T08:02:57Z</meta:creation-date>
    <dc:date>2025-06-16T08:02:57Z</dc:date>
  </office:meta>
</office:document-meta>
</file>