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я-2018-года-пройдет-оперативно-профилактическое-мероприятие-ваш-пассажир-ребенок."/>16 февраля 2018 года пройдет оперативно-профилактическое мероприятие «Ваш пассажир – ребенок!».<text:bookmark-end text:name="февраля-2018-года-пройдет-оперативно-профилактическое-мероприятие-ваш-пассажир-ребенок."/></text:h>
      <text:p text:style-name="First_20_paragraph">26.02.2018</text:p>
      <text:p text:style-name="Text_20_body">ИНФОРМАЦИЯ ГИБДД</text:p>
      <text:p text:style-name="Text_20_body">Ежегодно в дорожно-транспортных происшествиях в качестве пешеходов, пассажиров, велосипедистов получают травмы или погибают дети и подростки. На территории обслуживания 1 батальона дорожно-патрульной службы по Центральному административному округу города Москвы с начала 2017 года пострадало в качестве пассажиров транспортных средств 6 детей.</text:p>
      <text:p text:style-name="Text_20_body">Каждому из нас не безразлична проблема детского дорожного травматизма.</text:p>
      <text:p text:style-name="Text_20_body">Поэтому 16 февраля 2018 года на территории 1 батальона ДПС полка ДПС ГИБДД УВД по ЦАО ГУ МВД России по г. Москве пройдет оперативно-профилактическое мероприятие «Ваш пассажир – ребенок!».</text:p>
      <text:p text:style-name="Text_20_body">Целью мероприятия будет являться повышения эффективности профилактической работы среди участников дорожного движения, пресечения грубых нарушений ПДД со стороны водителей, которые при перевозке детей в салонах автомобилей не используют ремни безопасности и специальные детские удерживающие устройства.</text:p>
      <text:p text:style-name="Text_20_body">1 батальон ДПС полка ДПС ГИБДД УВД по ЦАО</text:p>
      <text:p text:style-name="Text_20_body">ГУ МВД России по г. Москве</text:p>
      <text:p text:style-name="Text_20_body">тел.8-499-264-65-80</text:p>
      <text:p text:style-name="Text_20_body"><text:line-break/></text:p>
      <text:p text:style-name="Text_20_body">Адрес страницы: <text:a xlink:type="simple" xlink:href="http://krasnoselsky.mos.ru/center-informs/detail/7169122.html" office:name=""><text:span text:style-name="Definition">http://krasnoselsky.mos.ru/center-informs/detail/7169122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08:28:37Z</meta:creation-date>
    <dc:date>2023-05-22T08:28:37Z</dc:date>
  </office:meta>
</office:document-meta>
</file>