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гибдд-об-акции-нетрезвый-водитель"/>Информация ГИБДД об акции «Нетрезвый водитель»<text:bookmark-end text:name="информация-гибдд-об-акции-нетрезвый-водитель"/></text:h>
      <text:p text:style-name="First_20_paragraph">26.01.2018</text:p>
      <text:p text:style-name="Text_20_body">За 12 месяцев 2017 года на территории оперативного обслуживания зарегистрировано 104 ДТП, в результате которых 131 человек получили ранения и 1 человек погиб. В сравнении с аналогичным периодом прошлого года состояние дорожно-транспортной аварийности на территории обслуживания характеризуется уменьшением количества ДТП на 16 случаев или 13% (2016 г. – 120 ДТП), и увеличением числа граждан, получивших ранения в их результате на 2 % или 3 чел. (2017 г. – 131 чел., 2016 г. – 128 чел.). Количество граждан, погибших в результате ДТП, уменьшилось на 83% и составляет 1 человек (2016 г. – 6 чел.).</text:p>
      <text:p text:style-name="Text_20_body">1 батальон дорожно-патрульной службы Центрального округа города Москвы информирует участников дорожного движения о том что, в целях предупреждения и пресечения нарушений ПДД РФ, связанных с управлением транспортными средствами в состоянии опьянения, а так же снижения уровня дорожно-транспортного травматизма, на территории обслуживания в период с 24 января по 2 февраля 2018 года проводится профилактическое мероприятие <text:span text:style-name="T1">«Нетрезвый водитель»</text:span>.</text:p>
      <text:p text:style-name="Text_20_body"><text:span text:style-name="T1">Мероприятие проводится в 3 этапа:</text:span></text:p>
      <text:p text:style-name="Text_20_body"><text:span text:style-name="T1">- I этап (подготовительный) – 24-26 января;</text:span></text:p>
      <text:p text:style-name="Text_20_body"><text:span text:style-name="T1">- II этап (основной) – с 18.00 час. 27 января до 09.00 час. 28 января;</text:span></text:p>
      <text:p text:style-name="Text_20_body"><text:span text:style-name="T1">время проведения для группы нарядов ДПС:</text:span></text:p>
      <text:p text:style-name="Text_20_body"><text:span text:style-name="T1">- I этап – с 23.00 час. 27 января до 02.00 час. 28 января;</text:span></text:p>
      <text:p text:style-name="Text_20_body"><text:span text:style-name="T1">- II этап – с 03.00 час. до 06.00 час. 28 января;</text:span></text:p>
      <text:p text:style-name="Text_20_body"><text:span text:style-name="T1">- III этап</text:span> (<text:span text:style-name="T1">заключительный) – 29 января-2 февраля 2018 г.</text:span></text:p>
      <text:p text:style-name="Text_20_body">1батальон ДПС ГИБДД УВД по ЦАО</text:p>
      <text:p text:style-name="Text_20_body">ГУ МВД России по г. Москве</text:p>
      <text:p text:style-name="Text_20_body">тел./факс 8-499-264-65-80</text:p>
      <text:p text:style-name="Text_20_body"><text:line-break/></text:p>
      <text:p text:style-name="Text_20_body">Адрес страницы: <text:a xlink:type="simple" xlink:href="http://krasnoselsky.mos.ru/center-informs/detail/7111258.html" office:name=""><text:span text:style-name="Definition">http://krasnoselsky.mos.ru/center-informs/detail/7111258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05:32:51Z</meta:creation-date>
    <dc:date>2023-05-30T05:32:51Z</dc:date>
  </office:meta>
</office:document-meta>
</file>