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ибдд-информирует"/>ГИБДД информирует<text:bookmark-end text:name="гибдд-информирует"/></text:h>
      <text:p text:style-name="First_20_paragraph">17.11.2017</text:p>
      <text:p text:style-name="Text_20_body">Ежегодно в дорожно-транспортных происшествиях в качестве пешеходов, пассажиров, велосипедистов получают травмы или погибают дети и подростки. На территории обслуживания 1 батальона дорожно-патрульной службы по Центральному административному округу города Москвы с начала 2017 года пострадало в качестве пассажиров т/с 6 детей.<text:line-break/><text:line-break/>Каждому из нас не безразлична проблема детского дорожного травматизма. Уважаемые водители, соблюдайте правила перевозки детей в автомашинах. Необходимо помнить, что детское кресло, бустер и ремни безопасности надо использовать не для того что бы не получить штраф от инспектора ДПС, а для повышения безопасности для детей.<text:line-break/><text:line-break/>Поэтому, 04 ноября 2017 года на территории 1 батальона ДПС полка ДПС ГИБДД УВД по ЦАО ГУ МВД России по г. Москве пройдет оперативно-профилактическое мероприятие «Ваш пассажир – ребенок!».<text:line-break/><text:line-break/>Целью мероприятия будет являться повышения эффективности профилактической и разъяснительной работы среди участников дорожного движения, пресечения грубых нарушений ПДД со стороны водителей, которые при перевозке детей в салонах автомобилей не используют ремни безопасности и специальные детские удерживающие устройства.<text:line-break/><text:line-break/><text:line-break/><text:line-break/></text:p>
      <text:p text:style-name="Text_20_body"><text:line-break/></text:p>
      <text:p text:style-name="Text_20_body">Адрес страницы: <text:a xlink:type="simple" xlink:href="http://krasnoselsky.mos.ru/center-informs/detail/6981154.html" office:name=""><text:span text:style-name="Definition">http://krasnoselsky.mos.ru/center-informs/detail/698115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22:14Z</meta:creation-date>
    <dc:date>2023-07-26T02:22:14Z</dc:date>
  </office:meta>
</office:document-meta>
</file>