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нформация-для-граждан"/>ИНФОРМАЦИЯ ДЛЯ ГРАЖДАН<text:bookmark-end text:name="информация-для-граждан"/></text:h>
      <text:p text:style-name="First_20_paragraph">27.09.2017</text:p>
      <text:p text:style-name="Text_20_body">Оценка деятельности полиции неразрывно связана с формированием общественного мнения, доверия граждан и формирования положительного облика сотрудника полиции.<text:line-break/><text:line-break/>Регистрация сообщений о происшествиях осуществляется в КУСП (книге учета сообщений о преступлениях, об административных правонарушениях, о происшествиях) круглосуточно в дежурной части, независимо от территории обслуживания.<text:line-break/><text:line-break/>Граждане могут сообщить или обратиться в орган внутренних дел с письменным заявлением о событиях, угрожающих личной и общественной безопасности, в том числе о несчастных случаях, дорожно-транспортных происшествиях, авариях, катастрофах, чрезвычайных происшествиях, массовых беспорядках, массовых отравлениях людей, стихийных бедствиях и иных событиях, требующих проверки для обнаружения возможных признаков преступления или административного правонарушения. При личном обращении граждан непосредственно в дежурную часть одновременно с регистрацией сообщения о происшествии в КУСП оперативный дежурный оформляет и выдает заявителю талон-уведомление.<text:line-break/><text:line-break/>При необходимости граждане могут сообщить информацию о происшествии по «телефону доверия» Управления на транспорте МВД России по Центральному федеральному округу: 8 (499) 266-94-05.<text:line-break/><text:line-break/>Прием и регистрация заявлений и сообщений о преступлениях, об административных правонарушениях, о происшествиях осуществляется круглосуточно:<text:line-break/><text:line-break/>- в дежурной части Линейного управления по адресу: город Москва, ул. Комсомольская площадь д. 4, тел. 8 (499) 266-97-79;<text:line-break/><text:line-break/>- в дежурной части Линейного отдела полиции на ж.д. станции Люберцы по адресу: Московская область, г. Люберцы ул. Киселевская д.4, тел. 8 (495) 554-00-02;<text:line-break/><text:line-break/>- в дежурной части Линейного отдела полиции на ж.д. станции Воскресенск по адресу: Московская область, г. Воскресенск ул. Железнодорожная д.28А, тел. 8 (496) 444-73-02;<text:line-break/><text:line-break/>- в дежурной части Линейного отдела полиции на ж.д. станции Куровская по адресу: Московская область, Орехо-Зуевский район, г. Куровское ул. Железнодорожный поселок д.35, тел. 8 (496) 411-33-52.<text:line-break/><text:line-break/>Сообщения и заявления граждан, кро​ме со​труд​ни​ков де​жур​ной ча​сти впра​ве при​нять лю​бой со​труд​ник по​ли​ции. Со​труд​ни​ки по​ли​ции не впра​ве отка​зы​вать в при​е​ме со​об​ще​ний и за​яв​ле​ний под пред​ло​гом об​слу​жи​ва​ния другой тер​ри​то​рии, ра​бо​ты в дру​гом под​раз​де​ле​нии и др.  </text:p>
      <text:p text:style-name="Text_20_body"><text:line-break/></text:p>
      <text:p text:style-name="Text_20_body">Адрес страницы: <text:a xlink:type="simple" xlink:href="http://krasnoselsky.mos.ru/center-informs/detail/6885060.html" office:name=""><text:span text:style-name="Definition">http://krasnoselsky.mos.ru/center-informs/detail/6885060.html</text:span></text:a></text:p>
      <text:p text:style-name="Text_20_body"><text:a xlink:type="simple" xlink:href="http://krasnoselsky.mos.ru" office:name=""><text:span text:style-name="Definition">Управа Красносель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6T02:23:00Z</meta:creation-date>
    <dc:date>2023-07-26T02:23:00Z</dc:date>
  </office:meta>
</office:document-meta>
</file>