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состоялось-заседание-конкурсной-комиссии-на-котором-были-рассмотрены-заявки-для-допуска-к-участию-в-конкурсе-на-право-заключения-договора-на-реализацию-социальной-программ"/>29 мая состоялось заседание Конкурсной комиссии, на котором были рассмотрены заявки для допуска к участию в конкурсе на право заключения договора на реализацию социальной программ<text:bookmark-end text:name="мая-состоялось-заседание-конкурсной-комиссии-на-котором-были-рассмотрены-заявки-для-допуска-к-участию-в-конкурсе-на-право-заключения-договора-на-реализацию-социальной-программ"/></text:h>
      <text:p text:style-name="First_20_paragraph">30.05.2018</text:p>
      <text:p text:style-name="Text_20_body">29 мая в управе Красносельского района состоялось заседание Конкурсной комиссии, на котором были рассмотрены заявки для допуска к участию в конкурсе на право заключения договора на реализацию социальной программы (проекта).</text:p>
      <text:p text:style-name="Text_20_body"><text:line-break/> </text:p>
      <text:p text:style-name="Text_20_body">Ознакомиться с протоколами вскрытия конвертов с заявками и протоколами рассмотрения заявок можно в прикрепленных файл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auctions-and-tenders/detail/7363303.html" office:name=""><text:span text:style-name="Definition">http://krasnoselsky.mos.ru/auctions-and-tenders/detail/736330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9:00:37Z</meta:creation-date>
    <dc:date>2023-05-30T09:00:37Z</dc:date>
  </office:meta>
</office:document-meta>
</file>