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комендации-по-привлечению-к-ответственности-за-несоблюдение-ограничений-и-запретов-в-целях-противодействия-коррупции"/>Рекомендации по привлечению к ответственности за несоблюдение ограничений и запретов в целях противодействия коррупции<text:bookmark-end text:name="рекомендации-по-привлечению-к-ответственности-за-несоблюдение-ограничений-и-запретов-в-целях-противодействия-коррупции"/></text:h>
      <text:p text:style-name="First_20_paragraph">28.12.2015</text:p>
      <text:p text:style-name="Text_20_body"><text:line-break/></text:p>
      <text:p text:style-name="Text_20_body">Адрес страницы: <text:a xlink:type="simple" xlink:href="http://krasnoselsky.mos.ru/anti-corr/methodical-materials/detail/2407531.html" office:name=""><text:span text:style-name="Definition">http://krasnoselsky.mos.ru/anti-corr/methodical-materials/detail/2407531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05:02Z</meta:creation-date>
    <dc:date>2023-07-25T23:05:02Z</dc:date>
  </office:meta>
</office:document-meta>
</file>