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методические-рекомендации-по-разработке-и-принятию-организациями-мер-по-предупреждению-и-противодействию-коррупции"/>Методические рекомендации по разработке и принятию организациями мер по предупреждению и противодействию коррупции<text:bookmark-end text:name="методические-рекомендации-по-разработке-и-принятию-организациями-мер-по-предупреждению-и-противодействию-коррупции"/></text:h>
      <text:p text:style-name="First_20_paragraph">11.07.2014</text:p>
      <text:p text:style-name="Text_20_body"><text:line-break/></text:p>
      <text:p text:style-name="Text_20_body">Адрес страницы: <text:a xlink:type="simple" xlink:href="http://krasnoselsky.mos.ru/anti-corr/methodical-materials/detail/1121730.html" office:name=""><text:span text:style-name="Definition">http://krasnoselsky.mos.ru/anti-corr/methodical-materials/detail/1121730.html</text:span></text:a></text:p>
      <text:p text:style-name="Text_20_body"><text:a xlink:type="simple" xlink:href="http://krasnoselsky.mos.ru" office:name=""><text:span text:style-name="Definition">Управа Красносельского район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7-25T23:05:08Z</meta:creation-date>
    <dc:date>2023-07-25T23:05:08Z</dc:date>
  </office:meta>
</office:document-meta>
</file>