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5041*"/>
    </style:style>
    <style:style style:name="Table1.B" style:family="table-column">
      <style:table-column-properties style:rel-column-width="5041*"/>
    </style:style>
    <style:style style:name="Table1.C" style:family="table-column">
      <style:table-column-properties style:rel-column-width="5041*"/>
    </style:style>
    <style:style style:name="Table1.D" style:family="table-column">
      <style:table-column-properties style:rel-column-width="5041*"/>
    </style:style>
    <style:style style:name="Table1.E" style:family="table-column">
      <style:table-column-properties style:rel-column-width="5041*"/>
    </style:style>
    <style:style style:name="Table1.F" style:family="table-column">
      <style:table-column-properties style:rel-column-width="5041*"/>
    </style:style>
    <style:style style:name="Table1.G" style:family="table-column">
      <style:table-column-properties style:rel-column-width="5041*"/>
    </style:style>
    <style:style style:name="Table1.H" style:family="table-column">
      <style:table-column-properties style:rel-column-width="5041*"/>
    </style:style>
    <style:style style:name="Table1.I" style:family="table-column">
      <style:table-column-properties style:rel-column-width="5041*"/>
    </style:style>
    <style:style style:name="Table1.J" style:family="table-column">
      <style:table-column-properties style:rel-column-width="5041*"/>
    </style:style>
    <style:style style:name="Table1.K" style:family="table-column">
      <style:table-column-properties style:rel-column-width="5041*"/>
    </style:style>
    <style:style style:name="Table1.L" style:family="table-column">
      <style:table-column-properties style:rel-column-width="5041*"/>
    </style:style>
    <style:style style:name="Table1.M" style:family="table-column">
      <style:table-column-properties style:rel-column-width="5041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5041*"/>
    </style:style>
    <style:style style:name="Table2.B" style:family="table-column">
      <style:table-column-properties style:rel-column-width="5041*"/>
    </style:style>
    <style:style style:name="Table2.C" style:family="table-column">
      <style:table-column-properties style:rel-column-width="5041*"/>
    </style:style>
    <style:style style:name="Table2.D" style:family="table-column">
      <style:table-column-properties style:rel-column-width="5041*"/>
    </style:style>
    <style:style style:name="Table2.E" style:family="table-column">
      <style:table-column-properties style:rel-column-width="5041*"/>
    </style:style>
    <style:style style:name="Table2.F" style:family="table-column">
      <style:table-column-properties style:rel-column-width="5041*"/>
    </style:style>
    <style:style style:name="Table2.G" style:family="table-column">
      <style:table-column-properties style:rel-column-width="5041*"/>
    </style:style>
    <style:style style:name="Table2.H" style:family="table-column">
      <style:table-column-properties style:rel-column-width="5041*"/>
    </style:style>
    <style:style style:name="Table2.I" style:family="table-column">
      <style:table-column-properties style:rel-column-width="5041*"/>
    </style:style>
    <style:style style:name="Table2.J" style:family="table-column">
      <style:table-column-properties style:rel-column-width="5041*"/>
    </style:style>
    <style:style style:name="Table2.K" style:family="table-column">
      <style:table-column-properties style:rel-column-width="5041*"/>
    </style:style>
    <style:style style:name="Table2.L" style:family="table-column">
      <style:table-column-properties style:rel-column-width="5041*"/>
    </style:style>
    <style:style style:name="Table2.M" style:family="table-column">
      <style:table-column-properties style:rel-column-width="5041*"/>
    </style:style>
  </office:automatic-styles>
  <office:body>
    <office:text>
      <text:h text:style-name="Heading_20_3" text:outline-level="3"><text:bookmark-start text:name="сведения-о-доходах-расходах-об-имуществе-и-обязательствах-имущественного-характера-за-период-с-1-января-2018-г.-по-31-декабря-2018-г."/>Сведения о доходах, расходах, об имуществе и обязательствах имущественного характера за период с 1 января 2018 г. по 31 декабря 2018 г.<text:bookmark-end text:name="сведения-о-доходах-расходах-об-имуществе-и-обязательствах-имущественного-характера-за-период-с-1-января-2018-г.-по-31-декабря-2018-г."/></text:h>
      <text:p text:style-name="First_20_paragraph">17.05.2019</text:p>
      <text:p text:style-name="Text_20_body"> 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row>
          <table:table-cell table:style-name="TableRowCell" office:value-type="string">
            <text:p text:style-name="Table_20_Contents">N</text:p>
            <text:p text:style-name="Table_20_Contents">п/п</text:p>
          </table:table-cell>
          <table:table-cell table:style-name="TableRowCell" office:value-type="string">
            <text:p text:style-name="Table_20_Contents">Фамилия и инициалы</text:p>
          </table:table-cell>
          <table:table-cell table:style-name="TableRowCell" office:value-type="string">
            <text:p text:style-name="Table_20_Contents">Должность</text:p>
          </table:table-cell>
          <table:table-cell table:style-name="TableRowCell" office:value-type="string" table:number-columns-spanned="4">
            <text:p text:style-name="Table_20_Contents">Объекты недвижимости, находящиеся в собственности</text:p>
          </table:table-cell>
          <table:table-cell table:style-name="TableRowCell" office:value-type="string" table:number-columns-spanned="3">
            <text:p text:style-name="Table_20_Contents">Объекты недвижимости, находящиеся в пользовании</text:p>
          </table:table-cell>
          <table:table-cell table:style-name="TableRowCell" office:value-type="string">
            <text:p text:style-name="Table_20_Contents">Транспорт</text:p>
            <text:p text:style-name="Table_20_Contents">ные</text:p>
          </table:table-cell>
          <table:table-cell table:style-name="TableRowCell" office:value-type="string">
            <text:p text:style-name="Table_20_Contents">Декларирова нный</text:p>
          </table:table-cell>
          <table:table-cell table:style-name="TableRowCell" office:value-type="string">
            <text:p text:style-name="Table_20_Contents">Сведения </text:p>
            <text:p text:style-name="Table_20_Contents">об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лица, чьи сведения размещаются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вид </text:p>
            <text:p text:style-name="Table_20_Contents">объекта</text:p>
          </table:table-cell>
          <table:table-cell table:style-name="TableRowCell" office:value-type="string">
            <text:p text:style-name="Table_20_Contents">вид собствен ности</text:p>
          </table:table-cell>
          <table:table-cell table:style-name="TableRowCell" office:value-type="string">
            <text:p text:style-name="Table_20_Contents">площадь </text:p>
            <text:p text:style-name="Table_20_Contents">(кв. м)</text:p>
          </table:table-cell>
          <table:table-cell table:style-name="TableRowCell" office:value-type="string">
            <text:p text:style-name="Table_20_Contents">страна располож ения</text:p>
          </table:table-cell>
          <table:table-cell table:style-name="TableRowCell" office:value-type="string">
            <text:p text:style-name="Table_20_Contents">вид </text:p>
            <text:p text:style-name="Table_20_Contents">объекта</text:p>
          </table:table-cell>
          <table:table-cell table:style-name="TableRowCell" office:value-type="string">
            <text:p text:style-name="Table_20_Contents">площадь (кв. м)</text:p>
          </table:table-cell>
          <table:table-cell table:style-name="TableRowCell" office:value-type="string">
            <text:p text:style-name="Table_20_Contents">страна расположен ия</text:p>
          </table:table-cell>
          <table:table-cell table:style-name="TableRowCell" office:value-type="string">
            <text:p text:style-name="Table_20_Contents">Средства</text:p>
            <text:p text:style-name="Table_20_Contents">(вид, марка)</text:p>
          </table:table-cell>
          <table:table-cell table:style-name="TableRowCell" office:value-type="string">
            <text:p text:style-name="Table_20_Contents">годовой </text:p>
            <text:p text:style-name="Table_20_Contents">доход &lt;1&gt; (руб.)</text:p>
          </table:table-cell>
          <table:table-cell table:style-name="TableRowCell" office:value-type="string">
            <text:p text:style-name="Table_20_Contents">источниках получения средств, за счет которых совершена сделка &lt;2&gt;</text:p>
            <text:p text:style-name="Table_20_Contents">(вид приобретен</text:p>
            <text:p text:style-name="Table_20_Contents">ного имущества, источники)</text:p>
          </table:table-cell>
        </table:table-row>
        <table:table-row>
          <table:table-cell table:style-name="TableRowCell" office:value-type="string" table:number-rows-spanned="2">
            <text:p text:style-name="Table_20_Contents">1.</text:p>
          </table:table-cell>
          <table:table-cell table:style-name="TableRowCell" office:value-type="string">
            <text:p text:style-name="Table_20_Contents"><text:span text:style-name="T1">Орлова С.А.</text:span></text:p>
          </table:table-cell>
          <table:table-cell table:style-name="TableRowCell" office:value-type="string" table:number-rows-spanned="2">
            <text:p text:style-name="Table_20_Contents">Глава управы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78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2 278 471,16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78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</table:table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column table:style-name="Table2.H"/>
        <table:table-column table:style-name="Table2.I"/>
        <table:table-column table:style-name="Table2.J"/>
        <table:table-column table:style-name="Table2.K"/>
        <table:table-column table:style-name="Table2.L"/>
        <table:table-column table:style-name="Table2.M"/>
        <table:table-row>
          <table:table-cell table:style-name="TableRowCell" office:value-type="string" table:number-rows-spanned="2">
            <text:p text:style-name="Table_20_Contents">2.</text:p>
          </table:table-cell>
          <table:table-cell table:style-name="TableRowCell" office:value-type="string">
            <text:p text:style-name="Table_20_Contents"><text:span text:style-name="T1">Столяров В.В.</text:span></text:p>
          </table:table-cell>
          <table:table-cell table:style-name="TableRowCell" office:value-type="string" table:number-rows-spanned="2">
            <text:p text:style-name="Table_20_Contents">Первый заместитель главы управы по вопросам жилищно-коммунального хозяйства и благоустройства</text:p>
          </table:table-cell>
          <table:table-cell table:style-name="TableRowCell" office:value-type="string">
            <text:p text:style-name="Table_20_Contents">земельный участок</text:p>
            <text:p text:style-name="Table_20_Contents"><text:line-break/></text:p>
            <text:p text:style-name="Table_20_Contents">жилой дом</text:p>
            <text:p text:style-name="Table_20_Contents"><text:line-break/></text:p>
            <text:p text:style-name="Table_20_Contents"><text:line-break/></text:p>
            <text:p text:style-name="Table_20_Contents">хозблок</text:p>
            <text:p text:style-name="Table_20_Contents"><text:line-break/></text:p>
            <text:p text:style-name="Table_20_Contents"><text:line-break/></text:p>
            <text:p text:style-name="Table_20_Contents">квартира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индивид уальная</text:p>
            <text:p text:style-name="Table_20_Contents"><text:line-break/></text:p>
            <text:p text:style-name="Table_20_Contents">индивид уальная</text:p>
            <text:p text:style-name="Table_20_Contents"><text:line-break/></text:p>
            <text:p text:style-name="Table_20_Contents">индивид уальная</text:p>
            <text:p text:style-name="Table_20_Contents"><text:line-break/></text:p>
            <text:p text:style-name="Table_20_Contents">индивид уальная</text:p>
          </table:table-cell>
          <table:table-cell table:style-name="TableRowCell" office:value-type="string">
            <text:p text:style-name="Table_20_Contents">1 000,0</text:p>
            <text:p text:style-name="Table_20_Contents"><text:line-break/></text:p>
            <text:p text:style-name="Table_20_Contents"><text:line-break/></text:p>
            <text:p text:style-name="Table_20_Contents">118,7</text:p>
            <text:p text:style-name="Table_20_Contents"><text:line-break/></text:p>
            <text:p text:style-name="Table_20_Contents"><text:line-break/></text:p>
            <text:p text:style-name="Table_20_Contents">10,0</text:p>
            <text:p text:style-name="Table_20_Contents"><text:line-break/></text:p>
            <text:p text:style-name="Table_20_Contents"><text:line-break/></text:p>
            <text:p text:style-name="Table_20_Contents">60,6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Россия</text:p>
            <text:p text:style-name="Table_20_Contents"><text:line-break/></text:p>
            <text:p text:style-name="Table_20_Contents"><text:line-break/></text:p>
            <text:p text:style-name="Table_20_Contents">Россия </text:p>
            <text:p text:style-name="Table_20_Contents"><text:line-break/></text:p>
            <text:p text:style-name="Table_20_Contents"><text:line-break/></text:p>
            <text:p text:style-name="Table_20_Contents">Россия </text:p>
            <text:p text:style-name="Table_20_Contents"><text:line-break/></text:p>
            <text:p text:style-name="Table_20_Contents"><text:line-break/></text:p>
            <text:p text:style-name="Table_20_Contents">Россия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6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легковой автомобиль Toyota Land Cruiser 120</text:p>
          </table:table-cell>
          <table:table-cell table:style-name="TableRowCell" office:value-type="string">
            <text:p text:style-name="Table_20_Contents">624 139,86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  <text:p text:style-name="Table_20_Contents"><text:line-break/></text:p>
          </table:table-cell>
          <table:table-cell table:style-name="TableRowCell" office:value-type="string">
            <text:p text:style-name="Table_20_Contents">86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Земельный участок</text:p>
            <text:p text:style-name="Table_20_Contents"><text:line-break/></text:p>
            <text:p text:style-name="Table_20_Contents">Жилой дом</text:p>
          </table:table-cell>
          <table:table-cell table:style-name="TableRowCell" office:value-type="string">
            <text:p text:style-name="Table_20_Contents">1 000,0</text:p>
            <text:p text:style-name="Table_20_Contents"><text:line-break/></text:p>
            <text:p text:style-name="Table_20_Contents"><text:line-break/></text:p>
            <text:p text:style-name="Table_20_Contents">118,7</text:p>
          </table:table-cell>
          <table:table-cell table:style-name="TableRowCell" office:value-type="string">
            <text:p text:style-name="Table_20_Contents">Россия</text:p>
            <text:p text:style-name="Table_20_Contents"><text:line-break/></text:p>
            <text:p text:style-name="Table_20_Contents"><text:line-break/></text:p>
            <text:p text:style-name="Table_20_Contents">Россия</text:p>
          </table:table-cell>
          <table:table-cell table:style-name="TableRowCell" office:value-type="string">
            <text:p text:style-name="Table_20_Contents">легковой автомобиль Hyundai Tucson</text:p>
          </table:table-cell>
          <table:table-cell table:style-name="TableRowCell" office:value-type="string">
            <text:p text:style-name="Table_20_Contents">1 396 553,60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 table:number-rows-spanned="2">
            <text:p text:style-name="Table_20_Contents">3.</text:p>
          </table:table-cell>
          <table:table-cell table:style-name="TableRowCell" office:value-type="string">
            <text:p text:style-name="Table_20_Contents"><text:span text:style-name="T1">Похалюк М.С.</text:span></text:p>
          </table:table-cell>
          <table:table-cell table:style-name="TableRowCell" office:value-type="string" table:number-rows-spanned="2">
            <text:p text:style-name="Table_20_Contents">Заместитель главы управы по вопросам экономики, торговли и услуг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  <text:p text:style-name="Table_20_Contents">квартира</text:p>
            <text:p text:style-name="Table_20_Contents"><text:line-break/></text:p>
          </table:table-cell>
          <table:table-cell table:style-name="TableRowCell" office:value-type="string">
            <text:p text:style-name="Table_20_Contents">53,8</text:p>
            <text:p text:style-name="Table_20_Contents"><text:line-break/></text:p>
            <text:p text:style-name="Table_20_Contents">75,0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Россия</text:p>
            <text:p text:style-name="Table_20_Contents"><text:line-break/></text:p>
            <text:p text:style-name="Table_20_Contents">Россия </text:p>
          </table:table-cell>
          <table:table-cell table:style-name="TableRowCell" office:value-type="string">
            <text:p text:style-name="Table_20_Contents">легковой автомобиль Mercedes-Benz ML 350               BLUETEC 4 MATIC</text:p>
          </table:table-cell>
          <table:table-cell table:style-name="TableRowCell" office:value-type="string">
            <text:p text:style-name="Table_20_Contents">3 275 830,07 (включая доход от продажи автомобиля)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75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 table:number-rows-spanned="2">
            <text:p text:style-name="Table_20_Contents">4.</text:p>
          </table:table-cell>
          <table:table-cell table:style-name="TableRowCell" office:value-type="string">
            <text:p text:style-name="Table_20_Contents"><text:span text:style-name="T1">Васильева О.А.</text:span></text:p>
          </table:table-cell>
          <table:table-cell table:style-name="TableRowCell" office:value-type="string" table:number-rows-spanned="2">
            <text:p text:style-name="Table_20_Contents">Начальник отдела - главный бухгалтер отдела бухгалтерского учета, организации и проведении конкурсов и аукционов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  <text:p text:style-name="Table_20_Contents"><text:line-break/></text:p>
          </table:table-cell>
          <table:table-cell table:style-name="TableRowCell" office:value-type="string">
            <text:p text:style-name="Table_20_Contents">38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55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817 517,31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  <text:p text:style-name="Table_20_Contents"><text:line-break/></text:p>
          </table:table-cell>
          <table:table-cell table:style-name="TableRowCell" office:value-type="string">
            <text:p text:style-name="Table_20_Contents">55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38,3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1 149 005,50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 table:number-rows-spanned="3">
            <text:p text:style-name="Table_20_Contents">5.</text:p>
          </table:table-cell>
          <table:table-cell table:style-name="TableRowCell" office:value-type="string">
            <text:p text:style-name="Table_20_Contents"><text:span text:style-name="T1">Козина О.И.</text:span></text:p>
          </table:table-cell>
          <table:table-cell table:style-name="TableRowCell" office:value-type="string" table:number-rows-spanned="3">
            <text:p text:style-name="Table_20_Contents">Главный специалист - бухгалтер отдела бухгалтерского учета, организации и проведении конкурсов и аукционов</text:p>
          </table:table-cell>
          <table:table-cell table:style-name="TableRowCell" office:value-type="string">
            <text:p text:style-name="Table_20_Contents">земельный участок</text:p>
            <text:p text:style-name="Table_20_Contents"><text:line-break/></text:p>
            <text:p text:style-name="Table_20_Contents">жилой дом</text:p>
            <text:p text:style-name="Table_20_Contents"><text:line-break/></text:p>
            <text:p text:style-name="Table_20_Contents"><text:line-break/></text:p>
            <text:p text:style-name="Table_20_Contents">квартира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индивид уальная</text:p>
            <text:p text:style-name="Table_20_Contents"><text:line-break/></text:p>
            <text:p text:style-name="Table_20_Contents">индивид уальная</text:p>
            <text:p text:style-name="Table_20_Contents"><text:line-break/></text:p>
            <text:p text:style-name="Table_20_Contents">индивид уальная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3 300,0</text:p>
            <text:p text:style-name="Table_20_Contents"><text:line-break/></text:p>
            <text:p text:style-name="Table_20_Contents"><text:line-break/></text:p>
            <text:p text:style-name="Table_20_Contents">59,7</text:p>
            <text:p text:style-name="Table_20_Contents"><text:line-break/></text:p>
            <text:p text:style-name="Table_20_Contents"><text:line-break/></text:p>
            <text:p text:style-name="Table_20_Contents">40,2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Россия</text:p>
            <text:p text:style-name="Table_20_Contents"><text:line-break/></text:p>
            <text:p text:style-name="Table_20_Contents"><text:line-break/></text:p>
            <text:p text:style-name="Table_20_Contents">Россия </text:p>
            <text:p text:style-name="Table_20_Contents"><text:line-break/></text:p>
            <text:p text:style-name="Table_20_Contents"><text:line-break/></text:p>
            <text:p text:style-name="Table_20_Contents">Россия 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легковой автомобиль</text:p>
            <text:p text:style-name="Table_20_Contents">Mitsubishi </text:p>
            <text:p text:style-name="Table_20_Contents">Lancer 1.6</text:p>
          </table:table-cell>
          <table:table-cell table:style-name="TableRowCell" office:value-type="string">
            <text:p text:style-name="Table_20_Contents">1 114 665,57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  <text:p text:style-name="Table_20_Contents">квартира</text:p>
            <text:p text:style-name="Table_20_Contents"><text:line-break/></text:p>
          </table:table-cell>
          <table:table-cell table:style-name="TableRowCell" office:value-type="string">
            <text:p text:style-name="Table_20_Contents">40,2</text:p>
            <text:p text:style-name="Table_20_Contents"><text:line-break/></text:p>
            <text:p text:style-name="Table_20_Contents">54,7</text:p>
          </table:table-cell>
          <table:table-cell table:style-name="TableRowCell" office:value-type="string">
            <text:p text:style-name="Table_20_Contents">Россия</text:p>
            <text:p text:style-name="Table_20_Contents"><text:line-break/></text:p>
            <text:p text:style-name="Table_20_Contents">Россия 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40,2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 table:number-rows-spanned="4">
            <text:p text:style-name="Table_20_Contents">6.</text:p>
          </table:table-cell>
          <table:table-cell table:style-name="TableRowCell" office:value-type="string">
            <text:p text:style-name="Table_20_Contents"><text:span text:style-name="T1">Касаева М.Б.</text:span></text:p>
          </table:table-cell>
          <table:table-cell table:style-name="TableRowCell" office:value-type="string" table:number-rows-spanned="4">
            <text:p text:style-name="Table_20_Contents">Главный специалист отдела бухгалтерского учета, организации и проведении конкурсов и аукционов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8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371 304,23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8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легковой автомобиль Lada 219170 Granta</text:p>
          </table:table-cell>
          <table:table-cell table:style-name="TableRowCell" office:value-type="string">
            <text:p text:style-name="Table_20_Contents">243 610,14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8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8,8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 table:number-rows-spanned="2">
            <text:p text:style-name="Table_20_Contents">7.</text:p>
          </table:table-cell>
          <table:table-cell table:style-name="TableRowCell" office:value-type="string">
            <text:p text:style-name="Table_20_Contents"><text:span text:style-name="T1">Мосин О.В.</text:span></text:p>
          </table:table-cell>
          <table:table-cell table:style-name="TableRowCell" office:value-type="string" table:number-rows-spanned="2">
            <text:p text:style-name="Table_20_Contents">Заведующий сектором по вопросам строительства и имущественно-земельных отношений</text:p>
          </table:table-cell>
          <table:table-cell table:style-name="TableRowCell" office:value-type="string">
            <text:p text:style-name="Table_20_Contents">квартира</text:p>
            <text:p text:style-name="Table_20_Contents"><text:line-break/></text:p>
            <text:p text:style-name="Table_20_Contents"><text:line-break/></text:p>
            <text:p text:style-name="Table_20_Contents">квартира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индивид уальная</text:p>
            <text:p text:style-name="Table_20_Contents"><text:line-break/></text:p>
            <text:p text:style-name="Table_20_Contents">индивид уальная</text:p>
            <text:p text:style-name="Table_20_Contents"><text:line-break/></text:p>
          </table:table-cell>
          <table:table-cell table:style-name="TableRowCell" office:value-type="string">
            <text:p text:style-name="Table_20_Contents">70,0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37,2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Россия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Россия 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легковой автомобиль Škoda Octavia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1 093 991,54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  (1/3 доли)</text:p>
          </table:table-cell>
          <table:table-cell table:style-name="TableRowCell" office:value-type="string">
            <text:p text:style-name="Table_20_Contents">91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70,0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197 094,33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 table:number-rows-spanned="2">
            <text:p text:style-name="Table_20_Contents">8.</text:p>
          </table:table-cell>
          <table:table-cell table:style-name="TableRowCell" office:value-type="string">
            <text:p text:style-name="Table_20_Contents"><text:span text:style-name="T1">Петрашко М.Н.</text:span></text:p>
          </table:table-cell>
          <table:table-cell table:style-name="TableRowCell" office:value-type="string" table:number-rows-spanned="2">
            <text:p text:style-name="Table_20_Contents">Заведующий сектором по вопросам жилищно-коммунального хозяйства, благоустройства и транспорта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  <text:p text:style-name="Table_20_Contents"><text:line-break/></text:p>
          </table:table-cell>
          <table:table-cell table:style-name="TableRowCell" office:value-type="string">
            <text:p text:style-name="Table_20_Contents">55,6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1 225 591,92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51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легковой автомобиль Nissan Micra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 table:number-rows-spanned="2">
            <text:p text:style-name="Table_20_Contents">9.</text:p>
          </table:table-cell>
          <table:table-cell table:style-name="TableRowCell" office:value-type="string">
            <text:p text:style-name="Table_20_Contents"><text:span text:style-name="T1">Кондрина Ю.И.</text:span></text:p>
          </table:table-cell>
          <table:table-cell table:style-name="TableRowCell" office:value-type="string" table:number-rows-spanned="2">
            <text:p text:style-name="Table_20_Contents">Начальник отдела по взаимодействию с населением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  (1/4 доли)</text:p>
          </table:table-cell>
          <table:table-cell table:style-name="TableRowCell" office:value-type="string">
            <text:p text:style-name="Table_20_Contents">79,1 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легковой автомобиль Chevrolet Spark</text:p>
          </table:table-cell>
          <table:table-cell table:style-name="TableRowCell" office:value-type="string">
            <text:p text:style-name="Table_20_Contents">1 402 401,34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79,1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10.</text:p>
          </table:table-cell>
          <table:table-cell table:style-name="TableRowCell" office:value-type="string">
            <text:p text:style-name="Table_20_Contents"><text:span text:style-name="T1">Капышев М.В.</text:span></text:p>
          </table:table-cell>
          <table:table-cell table:style-name="TableRowCell" office:value-type="string">
            <text:p text:style-name="Table_20_Contents">Заведующий сектором по вопросам торговли и услуг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  (1/4 доли)</text:p>
          </table:table-cell>
          <table:table-cell table:style-name="TableRowCell" office:value-type="string">
            <text:p text:style-name="Table_20_Contents">65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1 522 248,15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 table:number-rows-spanned="2">
            <text:p text:style-name="Table_20_Contents">11.</text:p>
          </table:table-cell>
          <table:table-cell table:style-name="TableRowCell" office:value-type="string">
            <text:p text:style-name="Table_20_Contents"><text:span text:style-name="T1">Карпов И.И.</text:span></text:p>
          </table:table-cell>
          <table:table-cell table:style-name="TableRowCell" office:value-type="string" table:number-rows-spanned="2">
            <text:p text:style-name="Table_20_Contents">Главный специалист сектора по вопросам торговли и услуг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  <text:p text:style-name="Table_20_Contents"><text:line-break/></text:p>
            <text:p text:style-name="Table_20_Contents">квартира</text:p>
          </table:table-cell>
          <table:table-cell table:style-name="TableRowCell" office:value-type="string">
            <text:p text:style-name="Table_20_Contents">78,1</text:p>
            <text:p text:style-name="Table_20_Contents"><text:line-break/></text:p>
            <text:p text:style-name="Table_20_Contents">45,5</text:p>
          </table:table-cell>
          <table:table-cell table:style-name="TableRowCell" office:value-type="string">
            <text:p text:style-name="Table_20_Contents">Россия</text:p>
            <text:p text:style-name="Table_20_Contents"><text:line-break/></text:p>
            <text:p text:style-name="Table_20_Contents">Россия </text:p>
          </table:table-cell>
          <table:table-cell table:style-name="TableRowCell" office:value-type="string">
            <text:p text:style-name="Table_20_Contents">легковой автомобиль</text:p>
            <text:p text:style-name="Table_20_Contents">Mitsubishi    Pajero 4</text:p>
            <text:p text:style-name="Table_20_Contents"><text:line-break/></text:p>
            <text:p text:style-name="Table_20_Contents">грузовой автомобиль ГАЗ Соболь 27752</text:p>
            <text:p text:style-name="Table_20_Contents"><text:line-break/></text:p>
            <text:p text:style-name="Table_20_Contents">прицеп МЗСА 817701 8177-0000010-01</text:p>
          </table:table-cell>
          <table:table-cell table:style-name="TableRowCell" office:value-type="string">
            <text:p text:style-name="Table_20_Contents">385 523,50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Супруга</text:p>
          </table:table-cell>
          <table:table-cell table:style-name="TableRowCell" office:value-type="string">
            <text:p text:style-name="Table_20_Contents">земельный участок</text:p>
            <text:p text:style-name="Table_20_Contents"><text:line-break/></text:p>
            <text:p text:style-name="Table_20_Contents">садовый дом</text:p>
            <text:p text:style-name="Table_20_Contents"><text:line-break/></text:p>
            <text:p text:style-name="Table_20_Contents"><text:line-break/></text:p>
            <text:p text:style-name="Table_20_Contents">баня</text:p>
            <text:p text:style-name="Table_20_Contents"><text:line-break/></text:p>
            <text:p text:style-name="Table_20_Contents"><text:line-break/></text:p>
            <text:p text:style-name="Table_20_Contents">хозблок</text:p>
            <text:p text:style-name="Table_20_Contents"><text:line-break/></text:p>
            <text:p text:style-name="Table_20_Contents"><text:line-break/></text:p>
            <text:p text:style-name="Table_20_Contents">квартира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индивид уальная</text:p>
            <text:p text:style-name="Table_20_Contents"><text:line-break/></text:p>
            <text:p text:style-name="Table_20_Contents">индивид уальная</text:p>
            <text:p text:style-name="Table_20_Contents"><text:line-break/></text:p>
            <text:p text:style-name="Table_20_Contents">индивид уальная</text:p>
            <text:p text:style-name="Table_20_Contents"><text:line-break/></text:p>
            <text:p text:style-name="Table_20_Contents">индивид уальная</text:p>
            <text:p text:style-name="Table_20_Contents"><text:line-break/></text:p>
            <text:p text:style-name="Table_20_Contents">индивид уальная</text:p>
          </table:table-cell>
          <table:table-cell table:style-name="TableRowCell" office:value-type="string">
            <text:p text:style-name="Table_20_Contents">600,0</text:p>
            <text:p text:style-name="Table_20_Contents"><text:line-break/></text:p>
            <text:p text:style-name="Table_20_Contents"><text:line-break/></text:p>
            <text:p text:style-name="Table_20_Contents">________</text:p>
            <text:p text:style-name="Table_20_Contents"><text:line-break/></text:p>
            <text:p text:style-name="Table_20_Contents"><text:line-break/></text:p>
            <text:p text:style-name="Table_20_Contents">48,0</text:p>
            <text:p text:style-name="Table_20_Contents"><text:line-break/></text:p>
            <text:p text:style-name="Table_20_Contents"><text:line-break/></text:p>
            <text:p text:style-name="Table_20_Contents">24,0</text:p>
            <text:p text:style-name="Table_20_Contents"><text:line-break/></text:p>
            <text:p text:style-name="Table_20_Contents"><text:line-break/></text:p>
            <text:p text:style-name="Table_20_Contents">78,1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Россия</text:p>
            <text:p text:style-name="Table_20_Contents"><text:line-break/></text:p>
            <text:p text:style-name="Table_20_Contents"><text:line-break/></text:p>
            <text:p text:style-name="Table_20_Contents">Россия </text:p>
            <text:p text:style-name="Table_20_Contents"><text:line-break/></text:p>
            <text:p text:style-name="Table_20_Contents"><text:line-break/></text:p>
            <text:p text:style-name="Table_20_Contents">Россия </text:p>
            <text:p text:style-name="Table_20_Contents"><text:line-break/></text:p>
            <text:p text:style-name="Table_20_Contents"><text:line-break/></text:p>
            <text:p text:style-name="Table_20_Contents">Россия</text:p>
            <text:p text:style-name="Table_20_Contents"><text:line-break/></text:p>
            <text:p text:style-name="Table_20_Contents"><text:line-break/></text:p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45,5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Россия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легковой автомобиль Peugeot 1007</text:p>
          </table:table-cell>
          <table:table-cell table:style-name="TableRowCell" office:value-type="string">
            <text:p text:style-name="Table_20_Contents">96 500,00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 table:number-rows-spanned="2">
            <text:p text:style-name="Table_20_Contents">12.</text:p>
          </table:table-cell>
          <table:table-cell table:style-name="TableRowCell" office:value-type="string">
            <text:p text:style-name="Table_20_Contents"><text:span text:style-name="T1">Рехлецкая С.И.</text:span></text:p>
          </table:table-cell>
          <table:table-cell table:style-name="TableRowCell" office:value-type="string" table:number-rows-spanned="2">
            <text:p text:style-name="Table_20_Contents">Заведующий организационным сектором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  <text:p text:style-name="Table_20_Contents"><text:line-break/></text:p>
          </table:table-cell>
          <table:table-cell table:style-name="TableRowCell" office:value-type="string">
            <text:p text:style-name="Table_20_Contents">46,9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62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1 684 773,39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индивид уальная</text:p>
            <text:p text:style-name="Table_20_Contents"><text:line-break/></text:p>
          </table:table-cell>
          <table:table-cell table:style-name="TableRowCell" office:value-type="string">
            <text:p text:style-name="Table_20_Contents">62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239 669,89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 table:number-rows-spanned="5">
            <text:p text:style-name="Table_20_Contents">13.</text:p>
          </table:table-cell>
          <table:table-cell table:style-name="TableRowCell" office:value-type="string">
            <text:p text:style-name="Table_20_Contents"><text:span text:style-name="T1">Лысенко Ю.Е.</text:span></text:p>
          </table:table-cell>
          <table:table-cell table:style-name="TableRowCell" office:value-type="string" table:number-rows-spanned="5">
            <text:p text:style-name="Table_20_Contents">Консультант юридической службы</text:p>
          </table:table-cell>
          <table:table-cell table:style-name="TableRowCell" office:value-type="string">
            <text:p text:style-name="Table_20_Contents">земельный участок</text:p>
            <text:p text:style-name="Table_20_Contents"><text:line-break/></text:p>
            <text:p text:style-name="Table_20_Contents">жилой дом</text:p>
            <text:p text:style-name="Table_20_Contents"><text:line-break/></text:p>
            <text:p text:style-name="Table_20_Contents"><text:line-break/></text:p>
            <text:p text:style-name="Table_20_Contents">квартира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баня</text:p>
          </table:table-cell>
          <table:table-cell table:style-name="TableRowCell" office:value-type="string">
            <text:p text:style-name="Table_20_Contents">индивид уальная</text:p>
            <text:p text:style-name="Table_20_Contents"><text:line-break/></text:p>
            <text:p text:style-name="Table_20_Contents">индивид уальная</text:p>
            <text:p text:style-name="Table_20_Contents"><text:line-break/></text:p>
            <text:p text:style-name="Table_20_Contents">общая долевая  (1/4 доли)</text:p>
            <text:p text:style-name="Table_20_Contents"><text:line-break/></text:p>
            <text:p text:style-name="Table_20_Contents">индивид уальная</text:p>
          </table:table-cell>
          <table:table-cell table:style-name="TableRowCell" office:value-type="string">
            <text:p text:style-name="Table_20_Contents">760,0</text:p>
            <text:p text:style-name="Table_20_Contents"><text:line-break/></text:p>
            <text:p text:style-name="Table_20_Contents"><text:line-break/></text:p>
            <text:p text:style-name="Table_20_Contents">110,0</text:p>
            <text:p text:style-name="Table_20_Contents"><text:line-break/></text:p>
            <text:p text:style-name="Table_20_Contents"><text:line-break/></text:p>
            <text:p text:style-name="Table_20_Contents">80,7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35,0</text:p>
          </table:table-cell>
          <table:table-cell table:style-name="TableRowCell" office:value-type="string">
            <text:p text:style-name="Table_20_Contents">Россия</text:p>
            <text:p text:style-name="Table_20_Contents"><text:line-break/></text:p>
            <text:p text:style-name="Table_20_Contents"><text:line-break/></text:p>
            <text:p text:style-name="Table_20_Contents">Россия </text:p>
            <text:p text:style-name="Table_20_Contents"><text:line-break/></text:p>
            <text:p text:style-name="Table_20_Contents"><text:line-break/></text:p>
            <text:p text:style-name="Table_20_Contents">Россия 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легковой автомобиль Peugeot</text:p>
            <text:p text:style-name="Table_20_Contents">Traveller</text:p>
          </table:table-cell>
          <table:table-cell table:style-name="TableRowCell" office:value-type="string">
            <text:p text:style-name="Table_20_Contents">1 424 054,70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Супруг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общая долевая  (1/2 доли)</text:p>
          </table:table-cell>
          <table:table-cell table:style-name="TableRowCell" office:value-type="string">
            <text:p text:style-name="Table_20_Contents">39,5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0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904 324,23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0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0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  <table:table-row>
          <table:table-cell table:style-name="TableRowCell" office:value-type="string">
            <text:p text:style-name="Table_20_Contents">Несовершенно</text:p>
            <text:p text:style-name="Table_20_Contents">летний</text:p>
            <text:p text:style-name="Table_20_Contents">ребенок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квартира</text:p>
          </table:table-cell>
          <table:table-cell table:style-name="TableRowCell" office:value-type="string">
            <text:p text:style-name="Table_20_Contents">80,7</text:p>
          </table:table-cell>
          <table:table-cell table:style-name="TableRowCell" office:value-type="string">
            <text:p text:style-name="Table_20_Contents">Россия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  <table:table-cell table:style-name="TableRowCell" office:value-type="string">
            <text:p text:style-name="Table_20_Contents">нет</text:p>
          </table:table-cell>
        </table:table-row>
      </table:table>
      <text:p text:style-name="First_20_paragraph"><text:line-break/></text:p>
      <text:p text:style-name="Text_20_body"><text:line-break/></text:p>
      <text:p text:style-name="Text_20_body">Адрес страницы: <text:a xlink:type="simple" xlink:href="http://krasnoselsky.mos.ru/anti-corr/information-on-income-expenses-about-property-and-obligations-of-property-character/detail/8169634.html" office:name=""><text:span text:style-name="Definition">http://krasnoselsky.mos.ru/anti-corr/information-on-income-expenses-about-property-and-obligations-of-property-character/detail/8169634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6:58:20Z</meta:creation-date>
    <dc:date>2023-06-07T06:58:20Z</dc:date>
  </office:meta>
</office:document-meta>
</file>