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5041*"/>
    </style:style>
    <style:style style:name="Table1.B" style:family="table-column">
      <style:table-column-properties style:rel-column-width="5041*"/>
    </style:style>
    <style:style style:name="Table1.C" style:family="table-column">
      <style:table-column-properties style:rel-column-width="5041*"/>
    </style:style>
    <style:style style:name="Table1.D" style:family="table-column">
      <style:table-column-properties style:rel-column-width="5041*"/>
    </style:style>
    <style:style style:name="Table1.E" style:family="table-column">
      <style:table-column-properties style:rel-column-width="5041*"/>
    </style:style>
    <style:style style:name="Table1.F" style:family="table-column">
      <style:table-column-properties style:rel-column-width="5041*"/>
    </style:style>
    <style:style style:name="Table1.G" style:family="table-column">
      <style:table-column-properties style:rel-column-width="5041*"/>
    </style:style>
    <style:style style:name="Table1.H" style:family="table-column">
      <style:table-column-properties style:rel-column-width="5041*"/>
    </style:style>
    <style:style style:name="Table1.I" style:family="table-column">
      <style:table-column-properties style:rel-column-width="5041*"/>
    </style:style>
    <style:style style:name="Table1.J" style:family="table-column">
      <style:table-column-properties style:rel-column-width="5041*"/>
    </style:style>
    <style:style style:name="Table1.K" style:family="table-column">
      <style:table-column-properties style:rel-column-width="5041*"/>
    </style:style>
    <style:style style:name="Table1.L" style:family="table-column">
      <style:table-column-properties style:rel-column-width="5041*"/>
    </style:style>
    <style:style style:name="Table1.M" style:family="table-column">
      <style:table-column-properties style:rel-column-width="5041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5041*"/>
    </style:style>
    <style:style style:name="Table2.B" style:family="table-column">
      <style:table-column-properties style:rel-column-width="5041*"/>
    </style:style>
    <style:style style:name="Table2.C" style:family="table-column">
      <style:table-column-properties style:rel-column-width="5041*"/>
    </style:style>
    <style:style style:name="Table2.D" style:family="table-column">
      <style:table-column-properties style:rel-column-width="5041*"/>
    </style:style>
    <style:style style:name="Table2.E" style:family="table-column">
      <style:table-column-properties style:rel-column-width="5041*"/>
    </style:style>
    <style:style style:name="Table2.F" style:family="table-column">
      <style:table-column-properties style:rel-column-width="5041*"/>
    </style:style>
    <style:style style:name="Table2.G" style:family="table-column">
      <style:table-column-properties style:rel-column-width="5041*"/>
    </style:style>
    <style:style style:name="Table2.H" style:family="table-column">
      <style:table-column-properties style:rel-column-width="5041*"/>
    </style:style>
    <style:style style:name="Table2.I" style:family="table-column">
      <style:table-column-properties style:rel-column-width="5041*"/>
    </style:style>
    <style:style style:name="Table2.J" style:family="table-column">
      <style:table-column-properties style:rel-column-width="5041*"/>
    </style:style>
    <style:style style:name="Table2.K" style:family="table-column">
      <style:table-column-properties style:rel-column-width="5041*"/>
    </style:style>
    <style:style style:name="Table2.L" style:family="table-column">
      <style:table-column-properties style:rel-column-width="5041*"/>
    </style:style>
    <style:style style:name="Table2.M" style:family="table-column">
      <style:table-column-properties style:rel-column-width="5041*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за-период-с-1-января-2017-г.-по-31-декабря-2017-г."/>Сведения о доходах, расходах, об имуществе и обязательствах имущественного характера за период с 1 января 2017 г. по 31 декабря 2017 г.<text:bookmark-end text:name="сведения-о-доходах-расходах-об-имуществе-и-обязательствах-имущественного-характера-за-период-с-1-января-2017-г.-по-31-декабря-2017-г."/></text:h>
      <text:p text:style-name="First_20_paragraph">23.05.2018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row>
          <table:table-cell table:style-name="TableRowCell" office:value-type="string">
            <text:p text:style-name="Table_20_Contents">N</text:p>
            <text:p text:style-name="Table_20_Contents">п/п</text:p>
          </table:table-cell>
          <table:table-cell table:style-name="TableRowCell" office:value-type="string">
            <text:p text:style-name="Table_20_Contents">Фамилия и инициалы</text:p>
          </table:table-cell>
          <table:table-cell table:style-name="TableRowCell" office:value-type="string">
            <text:p text:style-name="Table_20_Contents">Должность</text:p>
          </table:table-cell>
          <table:table-cell table:style-name="TableRowCell" office:value-type="string" table:number-columns-spanned="4">
            <text:p text:style-name="Table_20_Contents">Объекты недвижимости, находящиеся в собственности</text:p>
          </table:table-cell>
          <table:table-cell table:style-name="TableRowCell" office:value-type="string" table:number-columns-spanned="3">
            <text:p text:style-name="Table_20_Contents">Объекты недвижимости, находящиеся в пользовании</text:p>
          </table:table-cell>
          <table:table-cell table:style-name="TableRowCell" office:value-type="string">
            <text:p text:style-name="Table_20_Contents">Транспорт</text:p>
            <text:p text:style-name="Table_20_Contents">ные</text:p>
          </table:table-cell>
          <table:table-cell table:style-name="TableRowCell" office:value-type="string">
            <text:p text:style-name="Table_20_Contents">Декларирова нный</text:p>
          </table:table-cell>
          <table:table-cell table:style-name="TableRowCell" office:value-type="string">
            <text:p text:style-name="Table_20_Contents">Сведения</text:p>
            <text:p text:style-name="Table_20_Contents">об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лица, чьи сведения размещаются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ид</text:p>
            <text:p text:style-name="Table_20_Contents">объекта</text:p>
          </table:table-cell>
          <table:table-cell table:style-name="TableRowCell" office:value-type="string">
            <text:p text:style-name="Table_20_Contents">вид собствен ности</text:p>
          </table:table-cell>
          <table:table-cell table:style-name="TableRowCell" office:value-type="string">
            <text:p text:style-name="Table_20_Contents">площадь</text:p>
            <text:p text:style-name="Table_20_Contents">(кв. м)</text:p>
          </table:table-cell>
          <table:table-cell table:style-name="TableRowCell" office:value-type="string">
            <text:p text:style-name="Table_20_Contents">страна располож ения</text:p>
          </table:table-cell>
          <table:table-cell table:style-name="TableRowCell" office:value-type="string">
            <text:p text:style-name="Table_20_Contents">вид</text:p>
            <text:p text:style-name="Table_20_Contents">объекта</text:p>
          </table:table-cell>
          <table:table-cell table:style-name="TableRowCell" office:value-type="string">
            <text:p text:style-name="Table_20_Contents">площадь (кв. м)</text:p>
          </table:table-cell>
          <table:table-cell table:style-name="TableRowCell" office:value-type="string">
            <text:p text:style-name="Table_20_Contents">страна расположен ия</text:p>
          </table:table-cell>
          <table:table-cell table:style-name="TableRowCell" office:value-type="string">
            <text:p text:style-name="Table_20_Contents">Средства</text:p>
            <text:p text:style-name="Table_20_Contents">(вид, марка)</text:p>
          </table:table-cell>
          <table:table-cell table:style-name="TableRowCell" office:value-type="string">
            <text:p text:style-name="Table_20_Contents">годовой</text:p>
            <text:p text:style-name="Table_20_Contents">доход &lt;1&gt; (руб.)</text:p>
          </table:table-cell>
          <table:table-cell table:style-name="TableRowCell" office:value-type="string">
            <text:p text:style-name="Table_20_Contents">источниках получения средств, за счет которых совершена сделка &lt;2&gt;</text:p>
            <text:p text:style-name="Table_20_Contents">(вид приобретен</text:p>
            <text:p text:style-name="Table_20_Contents">ного имущества, источники)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<text:span text:style-name="T1">Носков С.Н.</text:span></text:p>
          </table:table-cell>
          <table:table-cell table:style-name="TableRowCell" office:value-type="string">
            <text:p text:style-name="Table_20_Contents">Глава управы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земельный участок</text:p>
            <text:p text:style-name="Table_20_Contents">жилой дом</text:p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индивид уальная</text:p>
            <text:p text:style-name="Table_20_Contents">индивид уальная</text:p>
            <text:p text:style-name="Table_20_Contents">индивид уальная</text:p>
          </table:table-cell>
          <table:table-cell table:style-name="TableRowCell" office:value-type="string">
            <text:p text:style-name="Table_20_Contents">1 400</text:p>
            <text:p text:style-name="Table_20_Contents">1 382</text:p>
            <text:p text:style-name="Table_20_Contents">308,1</text:p>
            <text:p text:style-name="Table_20_Contents">119,5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4 454 902,51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119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119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</table:table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column table:style-name="Table2.H"/>
        <table:table-column table:style-name="Table2.I"/>
        <table:table-column table:style-name="Table2.J"/>
        <table:table-column table:style-name="Table2.K"/>
        <table:table-column table:style-name="Table2.L"/>
        <table:table-column table:style-name="Table2.M"/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<text:span text:style-name="T1">Устоев А.В.</text:span></text:p>
          </table:table-cell>
          <table:table-cell table:style-name="TableRowCell" office:value-type="string">
            <text:p text:style-name="Table_20_Contents">Первый заместитель главы управы по вопросам жилищно-коммунального хозяйства и благоустройства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6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втомобиль Peugeot 308</text:p>
          </table:table-cell>
          <table:table-cell table:style-name="TableRowCell" office:value-type="string">
            <text:p text:style-name="Table_20_Contents">1 795 804,60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6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463 858,96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 (1/2 доли)</text:p>
          </table:table-cell>
          <table:table-cell table:style-name="TableRowCell" office:value-type="string">
            <text:p text:style-name="Table_20_Contents">58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<text:span text:style-name="T1">Похалюк М.С.</text:span></text:p>
          </table:table-cell>
          <table:table-cell table:style-name="TableRowCell" office:value-type="string">
            <text:p text:style-name="Table_20_Contents">Заместитель главы управы по вопросам экономики, торговли и услуг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  <text:p text:style-name="Table_20_Contents">квартира</text:p>
          </table:table-cell>
          <table:table-cell table:style-name="TableRowCell" office:value-type="string">
            <text:p text:style-name="Table_20_Contents">53,8</text:p>
            <text:p text:style-name="Table_20_Contents">75,0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легковой автомобиль Mercedes-Benz ML 350 CDI 4MATIC</text:p>
          </table:table-cell>
          <table:table-cell table:style-name="TableRowCell" office:value-type="string">
            <text:p text:style-name="Table_20_Contents">1 531 835,56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5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<text:span text:style-name="T1">Сухарев А.Ю.</text:span></text:p>
          </table:table-cell>
          <table:table-cell table:style-name="TableRowCell" office:value-type="string">
            <text:p text:style-name="Table_20_Contents">Заместитель главы управы по вопросам строительства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  <text:p text:style-name="Table_20_Contents">гараж</text:p>
          </table:table-cell>
          <table:table-cell table:style-name="TableRowCell" office:value-type="string">
            <text:p text:style-name="Table_20_Contents">56,0</text:p>
            <text:p text:style-name="Table_20_Contents">18,0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легковой автомобиль Lexus GX470</text:p>
          </table:table-cell>
          <table:table-cell table:style-name="TableRowCell" office:value-type="string">
            <text:p text:style-name="Table_20_Contents">1 550 167,57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  <text:p text:style-name="Table_20_Contents">жилой дом</text:p>
            <text:p text:style-name="Table_20_Contents">квартира</text:p>
            <text:p text:style-name="Table_20_Contents">нежилое помещение</text:p>
          </table:table-cell>
          <table:table-cell table:style-name="TableRowCell" office:value-type="string">
            <text:p text:style-name="Table_20_Contents">индивид уальная</text:p>
            <text:p text:style-name="Table_20_Contents">индивид уальная</text:p>
            <text:p text:style-name="Table_20_Contents">индивид уальная</text:p>
            <text:p text:style-name="Table_20_Contents">индивид уальная</text:p>
          </table:table-cell>
          <table:table-cell table:style-name="TableRowCell" office:value-type="string">
            <text:p text:style-name="Table_20_Contents">1 515,0</text:p>
            <text:p text:style-name="Table_20_Contents">120,0</text:p>
            <text:p text:style-name="Table_20_Contents">65,4</text:p>
            <text:p text:style-name="Table_20_Contents">4,5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6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4 425 739,73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<text:span text:style-name="T1">Ходеева Л.С.</text:span></text:p>
          </table:table-cell>
          <table:table-cell table:style-name="TableRowCell" office:value-type="string">
            <text:p text:style-name="Table_20_Contents">Заместитель главы управы по работе с населением</text:p>
          </table:table-cell>
          <table:table-cell table:style-name="TableRowCell" office:value-type="string">
            <text:p text:style-name="Table_20_Contents">квартира</text:p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общая долевая (1/2 доли)</text:p>
          </table:table-cell>
          <table:table-cell table:style-name="TableRowCell" office:value-type="string">
            <text:p text:style-name="Table_20_Contents">44,7</text:p>
            <text:p text:style-name="Table_20_Contents">54,4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</text:p>
            <text:p text:style-name="Table_20_Contents">Toyota Land Cruiser Prado</text:p>
          </table:table-cell>
          <table:table-cell table:style-name="TableRowCell" office:value-type="string">
            <text:p text:style-name="Table_20_Contents">1 623 208,57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<text:span text:style-name="T1">Афанасьева О.В.</text:span></text:p>
          </table:table-cell>
          <table:table-cell table:style-name="TableRowCell" office:value-type="string">
            <text:p text:style-name="Table_20_Contents">Начальник отдела - главный бухгалтер отдела бухгалтерского учета, организации и проведении конкурсов и аукционов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</table:table-cell>
          <table:table-cell table:style-name="TableRowCell" office:value-type="string">
            <text:p text:style-name="Table_20_Contents">32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 393 859,17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<text:span text:style-name="T1">Козина О.И.</text:span></text:p>
          </table:table-cell>
          <table:table-cell table:style-name="TableRowCell" office:value-type="string">
            <text:p text:style-name="Table_20_Contents">Главный специалист - бухгалтер отдела бухгалтерского учета, организации и проведении конкурсов и аукционов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жилой дом</text:p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индивид уальная</text:p>
            <text:p text:style-name="Table_20_Contents">индивид уальная</text:p>
          </table:table-cell>
          <table:table-cell table:style-name="TableRowCell" office:value-type="string">
            <text:p text:style-name="Table_20_Contents">3 300,0</text:p>
            <text:p text:style-name="Table_20_Contents">59,7</text:p>
            <text:p text:style-name="Table_20_Contents">40,2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</text:p>
            <text:p text:style-name="Table_20_Contents">Mitsubishi</text:p>
            <text:p text:style-name="Table_20_Contents">Lancer 1.6</text:p>
          </table:table-cell>
          <table:table-cell table:style-name="TableRowCell" office:value-type="string">
            <text:p text:style-name="Table_20_Contents">947 708,52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  <text:p text:style-name="Table_20_Contents">квартира</text:p>
          </table:table-cell>
          <table:table-cell table:style-name="TableRowCell" office:value-type="string">
            <text:p text:style-name="Table_20_Contents">40,2</text:p>
            <text:p text:style-name="Table_20_Contents">54,7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40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<text:span text:style-name="T1">Махтиев Р.Р.</text:span></text:p>
          </table:table-cell>
          <table:table-cell table:style-name="TableRowCell" office:value-type="string">
            <text:p text:style-name="Table_20_Contents">Главный специалист отдела бухгалтерского учета, организации и проведении конкурсов и аукционов</text:p>
          </table:table-cell>
          <table:table-cell table:style-name="TableRowCell" office:value-type="string">
            <text:p text:style-name="Table_20_Contents">квартира</text:p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 (1/5 доли)</text:p>
            <text:p text:style-name="Table_20_Contents">общая долевая (1/4 доли)</text:p>
          </table:table-cell>
          <table:table-cell table:style-name="TableRowCell" office:value-type="string">
            <text:p text:style-name="Table_20_Contents">74,3</text:p>
            <text:p text:style-name="Table_20_Contents">38,4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390 097,63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<text:span text:style-name="T1">Мосин О.В.</text:span></text:p>
          </table:table-cell>
          <table:table-cell table:style-name="TableRowCell" office:value-type="string">
            <text:p text:style-name="Table_20_Contents">Заведующий сектором по вопросам строительства и имущественно-земельных отношений</text:p>
          </table:table-cell>
          <table:table-cell table:style-name="TableRowCell" office:value-type="string">
            <text:p text:style-name="Table_20_Contents">квартира</text:p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индивид уальная</text:p>
          </table:table-cell>
          <table:table-cell table:style-name="TableRowCell" office:value-type="string">
            <text:p text:style-name="Table_20_Contents">70,0</text:p>
            <text:p text:style-name="Table_20_Contents">37,2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 Škoda Octavia</text:p>
            <text:p text:style-name="Table_20_Contents">легковой автомобиль Škoda Octavia</text:p>
          </table:table-cell>
          <table:table-cell table:style-name="TableRowCell" office:value-type="string">
            <text:p text:style-name="Table_20_Contents">942 021,99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 (1/3 доли)</text:p>
          </table:table-cell>
          <table:table-cell table:style-name="TableRowCell" office:value-type="string">
            <text:p text:style-name="Table_20_Contents">91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0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212 738,58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<text:span text:style-name="T1">Петрашко М.Н.</text:span></text:p>
          </table:table-cell>
          <table:table-cell table:style-name="TableRowCell" office:value-type="string">
            <text:p text:style-name="Table_20_Contents">Заведующий сектором по вопросам жилищно-коммунального хозяйства, благоустройства и транспорт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</table:table-cell>
          <table:table-cell table:style-name="TableRowCell" office:value-type="string">
            <text:p text:style-name="Table_20_Contents">55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 034 190,07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1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11.</text:p>
          </table:table-cell>
          <table:table-cell table:style-name="TableRowCell" office:value-type="string">
            <text:p text:style-name="Table_20_Contents"><text:span text:style-name="T1">Кондрина Ю.И.</text:span></text:p>
          </table:table-cell>
          <table:table-cell table:style-name="TableRowCell" office:value-type="string">
            <text:p text:style-name="Table_20_Contents">Начальник отдела по взаимодействию с населением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 (1/4 доли)</text:p>
          </table:table-cell>
          <table:table-cell table:style-name="TableRowCell" office:value-type="string">
            <text:p text:style-name="Table_20_Contents">75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 Chevrolet Spark</text:p>
          </table:table-cell>
          <table:table-cell table:style-name="TableRowCell" office:value-type="string">
            <text:p text:style-name="Table_20_Contents">1 210 860,58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5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12.</text:p>
          </table:table-cell>
          <table:table-cell table:style-name="TableRowCell" office:value-type="string">
            <text:p text:style-name="Table_20_Contents"><text:span text:style-name="T1">Кантова С.Р.</text:span></text:p>
          </table:table-cell>
          <table:table-cell table:style-name="TableRowCell" office:value-type="string">
            <text:p text:style-name="Table_20_Contents">Заведующий сектором по вопросам торговли и усл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 (1/3 доли)</text:p>
          </table:table-cell>
          <table:table-cell table:style-name="TableRowCell" office:value-type="string">
            <text:p text:style-name="Table_20_Contents">59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</text:p>
            <text:p text:style-name="Table_20_Contents">BMW 116i</text:p>
          </table:table-cell>
          <table:table-cell table:style-name="TableRowCell" office:value-type="string">
            <text:p text:style-name="Table_20_Contents">882 931,43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13.</text:p>
          </table:table-cell>
          <table:table-cell table:style-name="TableRowCell" office:value-type="string">
            <text:p text:style-name="Table_20_Contents"><text:span text:style-name="T1">Мясников А.С.</text:span></text:p>
          </table:table-cell>
          <table:table-cell table:style-name="TableRowCell" office:value-type="string">
            <text:p text:style-name="Table_20_Contents">Главный специалист сектора по вопросам торговли и услуг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3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737 395,52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14.</text:p>
          </table:table-cell>
          <table:table-cell table:style-name="TableRowCell" office:value-type="string">
            <text:p text:style-name="Table_20_Contents"><text:span text:style-name="T1">Рехлецкая С.И.</text:span></text:p>
          </table:table-cell>
          <table:table-cell table:style-name="TableRowCell" office:value-type="string">
            <text:p text:style-name="Table_20_Contents">Заведующий организационным сектором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</table:table-cell>
          <table:table-cell table:style-name="TableRowCell" office:value-type="string">
            <text:p text:style-name="Table_20_Contents">46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 490 559,77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</table:table-cell>
          <table:table-cell table:style-name="TableRowCell" office:value-type="string">
            <text:p text:style-name="Table_20_Contents">6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211 111,60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15.</text:p>
          </table:table-cell>
          <table:table-cell table:style-name="TableRowCell" office:value-type="string">
            <text:p text:style-name="Table_20_Contents"><text:span text:style-name="T1">Лысенко Ю.Е.</text:span></text:p>
          </table:table-cell>
          <table:table-cell table:style-name="TableRowCell" office:value-type="string">
            <text:p text:style-name="Table_20_Contents">Консультант-юрисконсульт юридической службы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жилой дом</text:p>
            <text:p text:style-name="Table_20_Contents">квартира</text:p>
            <text:p text:style-name="Table_20_Contents">баня</text:p>
          </table:table-cell>
          <table:table-cell table:style-name="TableRowCell" office:value-type="string">
            <text:p text:style-name="Table_20_Contents">индивид уальная</text:p>
            <text:p text:style-name="Table_20_Contents">индивид уальная</text:p>
            <text:p text:style-name="Table_20_Contents">общая долевая (1/4 доли)</text:p>
            <text:p text:style-name="Table_20_Contents">индивид уальная</text:p>
          </table:table-cell>
          <table:table-cell table:style-name="TableRowCell" office:value-type="string">
            <text:p text:style-name="Table_20_Contents">760,0</text:p>
            <text:p text:style-name="Table_20_Contents">110,0</text:p>
            <text:p text:style-name="Table_20_Contents">80,7</text:p>
            <text:p text:style-name="Table_20_Contents">35,0</text:p>
          </table:table-cell>
          <table:table-cell table:style-name="TableRowCell" office:value-type="string">
            <text:p text:style-name="Table_20_Contents">Россия</text:p>
            <text:p text:style-name="Table_20_Contents">Россия</text:p>
            <text:p text:style-name="Table_20_Contents">Россия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</text:p>
            <text:p text:style-name="Table_20_Contents">Chery SUV T11 Vortex Tingo</text:p>
          </table:table-cell>
          <table:table-cell table:style-name="TableRowCell" office:value-type="string">
            <text:p text:style-name="Table_20_Contents">724 279,18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 (1/2 доли)</text:p>
          </table:table-cell>
          <table:table-cell table:style-name="TableRowCell" office:value-type="string">
            <text:p text:style-name="Table_20_Contents">39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72 353,03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anti-corr/information-on-income-expenses-about-property-and-obligations-of-property-character/detail/7348251.html" office:name=""><text:span text:style-name="Definition">http://krasnoselsky.mos.ru/anti-corr/information-on-income-expenses-about-property-and-obligations-of-property-character/detail/734825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56:44Z</meta:creation-date>
    <dc:date>2023-06-07T06:56:44Z</dc:date>
  </office:meta>
</office:document-meta>
</file>