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>
      <style:table-column-properties style:rel-column-width="422*"/>
    </style:style>
    <style:style style:name="Table1.B" style:family="table-column">
      <style:table-column-properties style:rel-column-width="422*"/>
    </style:style>
    <style:style style:name="Table1.C" style:family="table-column">
      <style:table-column-properties style:rel-column-width="422*"/>
    </style:style>
    <style:style style:name="Table1.D" style:family="table-column">
      <style:table-column-properties style:rel-column-width="422*"/>
    </style:style>
    <style:style style:name="Table1.E" style:family="table-column">
      <style:table-column-properties style:rel-column-width="422*"/>
    </style:style>
    <style:style style:name="Table1.F" style:family="table-column">
      <style:table-column-properties style:rel-column-width="422*"/>
    </style:style>
    <style:style style:name="Table1.G" style:family="table-column">
      <style:table-column-properties style:rel-column-width="422*"/>
    </style:style>
    <style:style style:name="Table1.H" style:family="table-column">
      <style:table-column-properties style:rel-column-width="422*"/>
    </style:style>
    <style:style style:name="Table1.I" style:family="table-column">
      <style:table-column-properties style:rel-column-width="422*"/>
    </style:style>
    <style:style style:name="Table1.J" style:family="table-column">
      <style:table-column-properties style:rel-column-width="422*"/>
    </style:style>
    <style:style style:name="Table1.K" style:family="table-column">
      <style:table-column-properties style:rel-column-width="422*"/>
    </style:style>
    <style:style style:name="Table1.L" style:family="table-column">
      <style:table-column-properties style:rel-column-width="422*"/>
    </style:style>
    <style:style style:name="Table1.M" style:family="table-column">
      <style:table-column-properties style:rel-column-width="422*"/>
    </style:style>
    <style:style style:name="Table1.N" style:family="table-column">
      <style:table-column-properties style:rel-column-width="422*"/>
    </style:style>
    <style:style style:name="Table1.O" style:family="table-column">
      <style:table-column-properties style:rel-column-width="422*"/>
    </style:style>
    <style:style style:name="Table1.P" style:family="table-column">
      <style:table-column-properties style:rel-column-width="422*"/>
    </style:style>
    <style:style style:name="Table1.Q" style:family="table-column">
      <style:table-column-properties style:rel-column-width="422*"/>
    </style:style>
    <style:style style:name="Table1.R" style:family="table-column">
      <style:table-column-properties style:rel-column-width="422*"/>
    </style:style>
    <style:style style:name="Table1.S" style:family="table-column">
      <style:table-column-properties style:rel-column-width="422*"/>
    </style:style>
    <style:style style:name="Table1.T" style:family="table-column">
      <style:table-column-properties style:rel-column-width="422*"/>
    </style:style>
    <style:style style:name="Table1.U" style:family="table-column">
      <style:table-column-properties style:rel-column-width="422*"/>
    </style:style>
    <style:style style:name="Table1.V" style:family="table-column">
      <style:table-column-properties style:rel-column-width="422*"/>
    </style:style>
    <style:style style:name="Table1.W" style:family="table-column">
      <style:table-column-properties style:rel-column-width="422*"/>
    </style:style>
    <style:style style:name="Table1.X" style:family="table-column">
      <style:table-column-properties style:rel-column-width="422*"/>
    </style:style>
    <style:style style:name="Table1.Y" style:family="table-column">
      <style:table-column-properties style:rel-column-width="422*"/>
    </style:style>
    <style:style style:name="Table1.Z" style:family="table-column">
      <style:table-column-properties style:rel-column-width="422*"/>
    </style:style>
    <style:style style:name="Table1.[" style:family="table-column">
      <style:table-column-properties style:rel-column-width="422*"/>
    </style:style>
    <style:style style:name="Table1.\" style:family="table-column">
      <style:table-column-properties style:rel-column-width="422*"/>
    </style:style>
    <style:style style:name="Table1.]" style:family="table-column">
      <style:table-column-properties style:rel-column-width="422*"/>
    </style:style>
    <style:style style:name="Table1.^" style:family="table-column">
      <style:table-column-properties style:rel-column-width="422*"/>
    </style:style>
    <style:style style:name="Table1._" style:family="table-column">
      <style:table-column-properties style:rel-column-width="422*"/>
    </style:style>
    <style:style style:name="Table1.`" style:family="table-column">
      <style:table-column-properties style:rel-column-width="422*"/>
    </style:style>
    <style:style style:name="Table1.a" style:family="table-column">
      <style:table-column-properties style:rel-column-width="422*"/>
    </style:style>
    <style:style style:name="Table1.b" style:family="table-column">
      <style:table-column-properties style:rel-column-width="422*"/>
    </style:style>
    <style:style style:name="Table1.c" style:family="table-column">
      <style:table-column-properties style:rel-column-width="422*"/>
    </style:style>
    <style:style style:name="Table1.d" style:family="table-column">
      <style:table-column-properties style:rel-column-width="422*"/>
    </style:style>
    <style:style style:name="Table1.e" style:family="table-column">
      <style:table-column-properties style:rel-column-width="422*"/>
    </style:style>
    <style:style style:name="Table1.f" style:family="table-column">
      <style:table-column-properties style:rel-column-width="422*"/>
    </style:style>
    <style:style style:name="Table1.g" style:family="table-column">
      <style:table-column-properties style:rel-column-width="422*"/>
    </style:style>
    <style:style style:name="Table1.h" style:family="table-column">
      <style:table-column-properties style:rel-column-width="422*"/>
    </style:style>
    <style:style style:name="Table1.i" style:family="table-column">
      <style:table-column-properties style:rel-column-width="422*"/>
    </style:style>
    <style:style style:name="Table1.j" style:family="table-column">
      <style:table-column-properties style:rel-column-width="422*"/>
    </style:style>
    <style:style style:name="Table1.k" style:family="table-column">
      <style:table-column-properties style:rel-column-width="422*"/>
    </style:style>
    <style:style style:name="Table1.l" style:family="table-column">
      <style:table-column-properties style:rel-column-width="422*"/>
    </style:style>
    <style:style style:name="Table1.m" style:family="table-column">
      <style:table-column-properties style:rel-column-width="422*"/>
    </style:style>
    <style:style style:name="Table1.n" style:family="table-column">
      <style:table-column-properties style:rel-column-width="422*"/>
    </style:style>
    <style:style style:name="Table1.o" style:family="table-column">
      <style:table-column-properties style:rel-column-width="422*"/>
    </style:style>
    <style:style style:name="Table1.p" style:family="table-column">
      <style:table-column-properties style:rel-column-width="422*"/>
    </style:style>
    <style:style style:name="Table1.q" style:family="table-column">
      <style:table-column-properties style:rel-column-width="422*"/>
    </style:style>
    <style:style style:name="Table1.r" style:family="table-column">
      <style:table-column-properties style:rel-column-width="422*"/>
    </style:style>
    <style:style style:name="Table1.s" style:family="table-column">
      <style:table-column-properties style:rel-column-width="422*"/>
    </style:style>
    <style:style style:name="Table1.t" style:family="table-column">
      <style:table-column-properties style:rel-column-width="422*"/>
    </style:style>
    <style:style style:name="Table1.u" style:family="table-column">
      <style:table-column-properties style:rel-column-width="422*"/>
    </style:style>
    <style:style style:name="Table1.v" style:family="table-column">
      <style:table-column-properties style:rel-column-width="422*"/>
    </style:style>
    <style:style style:name="Table1.w" style:family="table-column">
      <style:table-column-properties style:rel-column-width="422*"/>
    </style:style>
    <style:style style:name="Table1.x" style:family="table-column">
      <style:table-column-properties style:rel-column-width="422*"/>
    </style:style>
    <style:style style:name="Table1.y" style:family="table-column">
      <style:table-column-properties style:rel-column-width="422*"/>
    </style:style>
    <style:style style:name="Table1.z" style:family="table-column">
      <style:table-column-properties style:rel-column-width="422*"/>
    </style:style>
    <style:style style:name="Table1.{" style:family="table-column">
      <style:table-column-properties style:rel-column-width="422*"/>
    </style:style>
    <style:style style:name="Table1.|" style:family="table-column">
      <style:table-column-properties style:rel-column-width="422*"/>
    </style:style>
    <style:style style:name="Table1.}" style:family="table-column">
      <style:table-column-properties style:rel-column-width="422*"/>
    </style:style>
    <style:style style:name="Table1.~" style:family="table-column">
      <style:table-column-properties style:rel-column-width="422*"/>
    </style:style>
    <style:style style:name="Table1." style:family="table-column">
      <style:table-column-properties style:rel-column-width="422*"/>
    </style:style>
    <style:style style:name="Table1." style:family="table-column">
      <style:table-column-properties style:rel-column-width="422*"/>
    </style:style>
    <style:style style:name="Table1." style:family="table-column">
      <style:table-column-properties style:rel-column-width="422*"/>
    </style:style>
    <style:style style:name="Table1." style:family="table-column">
      <style:table-column-properties style:rel-column-width="422*"/>
    </style:style>
    <style:style style:name="Table1." style:family="table-column">
      <style:table-column-properties style:rel-column-width="422*"/>
    </style:style>
    <style:style style:name="Table1." style:family="table-column">
      <style:table-column-properties style:rel-column-width="422*"/>
    </style:style>
    <style:style style:name="Table1." style:family="table-column">
      <style:table-column-properties style:rel-column-width="422*"/>
    </style:style>
    <style:style style:name="Table1." style:family="table-column">
      <style:table-column-properties style:rel-column-width="422*"/>
    </style:style>
    <style:style style:name="Table1." style:family="table-column">
      <style:table-column-properties style:rel-column-width="422*"/>
    </style:style>
    <style:style style:name="Table1." style:family="table-column">
      <style:table-column-properties style:rel-column-width="422*"/>
    </style:style>
    <style:style style:name="Table1." style:family="table-column">
      <style:table-column-properties style:rel-column-width="422*"/>
    </style:style>
    <style:style style:name="Table1." style:family="table-column">
      <style:table-column-properties style:rel-column-width="422*"/>
    </style:style>
    <style:style style:name="Table1." style:family="table-column">
      <style:table-column-properties style:rel-column-width="422*"/>
    </style:style>
    <style:style style:name="Table1." style:family="table-column">
      <style:table-column-properties style:rel-column-width="422*"/>
    </style:style>
    <style:style style:name="Table1." style:family="table-column">
      <style:table-column-properties style:rel-column-width="422*"/>
    </style:style>
    <style:style style:name="Table1." style:family="table-column">
      <style:table-column-properties style:rel-column-width="422*"/>
    </style:style>
    <style:style style:name="Table1." style:family="table-column">
      <style:table-column-properties style:rel-column-width="422*"/>
    </style:style>
    <style:style style:name="Table1." style:family="table-column">
      <style:table-column-properties style:rel-column-width="422*"/>
    </style:style>
    <style:style style:name="Table1." style:family="table-column">
      <style:table-column-properties style:rel-column-width="422*"/>
    </style:style>
    <style:style style:name="Table1." style:family="table-column">
      <style:table-column-properties style:rel-column-width="422*"/>
    </style:style>
    <style:style style:name="Table1." style:family="table-column">
      <style:table-column-properties style:rel-column-width="422*"/>
    </style:style>
    <style:style style:name="Table1." style:family="table-column">
      <style:table-column-properties style:rel-column-width="422*"/>
    </style:style>
    <style:style style:name="Table1." style:family="table-column">
      <style:table-column-properties style:rel-column-width="422*"/>
    </style:style>
    <style:style style:name="Table1." style:family="table-column">
      <style:table-column-properties style:rel-column-width="422*"/>
    </style:style>
    <style:style style:name="Table1." style:family="table-column">
      <style:table-column-properties style:rel-column-width="422*"/>
    </style:style>
    <style:style style:name="Table1." style:family="table-column">
      <style:table-column-properties style:rel-column-width="422*"/>
    </style:style>
    <style:style style:name="Table1." style:family="table-column">
      <style:table-column-properties style:rel-column-width="422*"/>
    </style:style>
    <style:style style:name="Table1." style:family="table-column">
      <style:table-column-properties style:rel-column-width="422*"/>
    </style:style>
    <style:style style:name="Table1." style:family="table-column">
      <style:table-column-properties style:rel-column-width="422*"/>
    </style:style>
    <style:style style:name="Table1." style:family="table-column">
      <style:table-column-properties style:rel-column-width="422*"/>
    </style:style>
    <style:style style:name="Table1." style:family="table-column">
      <style:table-column-properties style:rel-column-width="422*"/>
    </style:style>
    <style:style style:name="Table1." style:family="table-column">
      <style:table-column-properties style:rel-column-width="422*"/>
    </style:style>
    <style:style style:name="Table1." style:family="table-column">
      <style:table-column-properties style:rel-column-width="422*"/>
    </style:style>
    <style:style style:name="Table1. " style:family="table-column">
      <style:table-column-properties style:rel-column-width="422*"/>
    </style:style>
    <style:style style:name="Table1.¡" style:family="table-column">
      <style:table-column-properties style:rel-column-width="422*"/>
    </style:style>
    <style:style style:name="Table1.¢" style:family="table-column">
      <style:table-column-properties style:rel-column-width="422*"/>
    </style:style>
    <style:style style:name="Table1.£" style:family="table-column">
      <style:table-column-properties style:rel-column-width="422*"/>
    </style:style>
    <style:style style:name="Table1.¤" style:family="table-column">
      <style:table-column-properties style:rel-column-width="422*"/>
    </style:style>
    <style:style style:name="Table1.¥" style:family="table-column">
      <style:table-column-properties style:rel-column-width="422*"/>
    </style:style>
    <style:style style:name="Table1.¦" style:family="table-column">
      <style:table-column-properties style:rel-column-width="422*"/>
    </style:style>
    <style:style style:name="Table1.§" style:family="table-column">
      <style:table-column-properties style:rel-column-width="422*"/>
    </style:style>
    <style:style style:name="Table1.¨" style:family="table-column">
      <style:table-column-properties style:rel-column-width="422*"/>
    </style:style>
    <style:style style:name="Table1.©" style:family="table-column">
      <style:table-column-properties style:rel-column-width="422*"/>
    </style:style>
    <style:style style:name="Table1.ª" style:family="table-column">
      <style:table-column-properties style:rel-column-width="422*"/>
    </style:style>
    <style:style style:name="Table1.«" style:family="table-column">
      <style:table-column-properties style:rel-column-width="422*"/>
    </style:style>
    <style:style style:name="Table1.¬" style:family="table-column">
      <style:table-column-properties style:rel-column-width="422*"/>
    </style:style>
    <style:style style:name="Table1.­" style:family="table-column">
      <style:table-column-properties style:rel-column-width="422*"/>
    </style:style>
    <style:style style:name="Table1.®" style:family="table-column">
      <style:table-column-properties style:rel-column-width="422*"/>
    </style:style>
    <style:style style:name="Table1.¯" style:family="table-column">
      <style:table-column-properties style:rel-column-width="422*"/>
    </style:style>
    <style:style style:name="Table1.°" style:family="table-column">
      <style:table-column-properties style:rel-column-width="422*"/>
    </style:style>
    <style:style style:name="Table1.±" style:family="table-column">
      <style:table-column-properties style:rel-column-width="422*"/>
    </style:style>
    <style:style style:name="Table1.²" style:family="table-column">
      <style:table-column-properties style:rel-column-width="422*"/>
    </style:style>
    <style:style style:name="Table1.³" style:family="table-column">
      <style:table-column-properties style:rel-column-width="422*"/>
    </style:style>
    <style:style style:name="Table1.´" style:family="table-column">
      <style:table-column-properties style:rel-column-width="422*"/>
    </style:style>
    <style:style style:name="Table1.µ" style:family="table-column">
      <style:table-column-properties style:rel-column-width="422*"/>
    </style:style>
    <style:style style:name="Table1.¶" style:family="table-column">
      <style:table-column-properties style:rel-column-width="422*"/>
    </style:style>
    <style:style style:name="Table1.·" style:family="table-column">
      <style:table-column-properties style:rel-column-width="422*"/>
    </style:style>
    <style:style style:name="Table1.¸" style:family="table-column">
      <style:table-column-properties style:rel-column-width="422*"/>
    </style:style>
    <style:style style:name="Table1.¹" style:family="table-column">
      <style:table-column-properties style:rel-column-width="422*"/>
    </style:style>
    <style:style style:name="Table1.º" style:family="table-column">
      <style:table-column-properties style:rel-column-width="422*"/>
    </style:style>
    <style:style style:name="Table1.»" style:family="table-column">
      <style:table-column-properties style:rel-column-width="422*"/>
    </style:style>
    <style:style style:name="Table1.¼" style:family="table-column">
      <style:table-column-properties style:rel-column-width="422*"/>
    </style:style>
    <style:style style:name="Table1.½" style:family="table-column">
      <style:table-column-properties style:rel-column-width="422*"/>
    </style:style>
    <style:style style:name="Table1.¾" style:family="table-column">
      <style:table-column-properties style:rel-column-width="422*"/>
    </style:style>
    <style:style style:name="Table1.¿" style:family="table-column">
      <style:table-column-properties style:rel-column-width="422*"/>
    </style:style>
    <style:style style:name="Table1.À" style:family="table-column">
      <style:table-column-properties style:rel-column-width="422*"/>
    </style:style>
    <style:style style:name="Table1.Á" style:family="table-column">
      <style:table-column-properties style:rel-column-width="422*"/>
    </style:style>
    <style:style style:name="Table1.Â" style:family="table-column">
      <style:table-column-properties style:rel-column-width="422*"/>
    </style:style>
    <style:style style:name="Table1.Ã" style:family="table-column">
      <style:table-column-properties style:rel-column-width="422*"/>
    </style:style>
    <style:style style:name="Table1.Ä" style:family="table-column">
      <style:table-column-properties style:rel-column-width="422*"/>
    </style:style>
    <style:style style:name="Table1.Å" style:family="table-column">
      <style:table-column-properties style:rel-column-width="422*"/>
    </style:style>
    <style:style style:name="Table1.Æ" style:family="table-column">
      <style:table-column-properties style:rel-column-width="422*"/>
    </style:style>
    <style:style style:name="Table1.Ç" style:family="table-column">
      <style:table-column-properties style:rel-column-width="422*"/>
    </style:style>
    <style:style style:name="Table1.È" style:family="table-column">
      <style:table-column-properties style:rel-column-width="422*"/>
    </style:style>
    <style:style style:name="Table1.É" style:family="table-column">
      <style:table-column-properties style:rel-column-width="422*"/>
    </style:style>
    <style:style style:name="Table1.Ê" style:family="table-column">
      <style:table-column-properties style:rel-column-width="422*"/>
    </style:style>
    <style:style style:name="Table1.Ë" style:family="table-column">
      <style:table-column-properties style:rel-column-width="422*"/>
    </style:style>
    <style:style style:name="Table1.Ì" style:family="table-column">
      <style:table-column-properties style:rel-column-width="422*"/>
    </style:style>
    <style:style style:name="Table1.Í" style:family="table-column">
      <style:table-column-properties style:rel-column-width="422*"/>
    </style:style>
    <style:style style:name="Table1.Î" style:family="table-column">
      <style:table-column-properties style:rel-column-width="422*"/>
    </style:style>
    <style:style style:name="Table1.Ï" style:family="table-column">
      <style:table-column-properties style:rel-column-width="422*"/>
    </style:style>
    <style:style style:name="Table1.Ð" style:family="table-column">
      <style:table-column-properties style:rel-column-width="422*"/>
    </style:style>
    <style:style style:name="Table1.Ñ" style:family="table-column">
      <style:table-column-properties style:rel-column-width="422*"/>
    </style:style>
    <style:style style:name="Table1.Ò" style:family="table-column">
      <style:table-column-properties style:rel-column-width="422*"/>
    </style:style>
    <style:style style:name="Table1.Ó" style:family="table-column">
      <style:table-column-properties style:rel-column-width="422*"/>
    </style:style>
    <style:style style:name="Table1.Ô" style:family="table-column">
      <style:table-column-properties style:rel-column-width="422*"/>
    </style:style>
    <style:style style:name="Table1.Õ" style:family="table-column">
      <style:table-column-properties style:rel-column-width="422*"/>
    </style:style>
    <style:style style:name="Table1.Ö" style:family="table-column">
      <style:table-column-properties style:rel-column-width="422*"/>
    </style:style>
    <style:style style:name="Table1.×" style:family="table-column">
      <style:table-column-properties style:rel-column-width="422*"/>
    </style:style>
    <style:style style:name="Table1.Ø" style:family="table-column">
      <style:table-column-properties style:rel-column-width="422*"/>
    </style:style>
    <style:style style:name="Table1.Ù" style:family="table-column">
      <style:table-column-properties style:rel-column-width="422*"/>
    </style:style>
    <style:style style:name="Table1.Ú" style:family="table-column">
      <style:table-column-properties style:rel-column-width="422*"/>
    </style:style>
    <style:style style:name="Table1.Û" style:family="table-column">
      <style:table-column-properties style:rel-column-width="422*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-за-период-с-1-января-2016-г.-по-31-декабря-2016-г."/>Сведения о доходах, расходах, об имуществе и обязательствах имущественного характера за период с 1 января 2016 г. по 31 декабря 2016 г.<text:bookmark-end text:name="сведения-о-доходах-расходах-об-имуществе-и-обязательствах-имущественного-характера-за-период-с-1-января-2016-г.-по-31-декабря-2016-г."/></text:h>
      <text:p text:style-name="First_20_paragraph">15.05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column table:style-name="Table1.O"/>
        <table:table-column table:style-name="Table1.P"/>
        <table:table-column table:style-name="Table1.Q"/>
        <table:table-column table:style-name="Table1.R"/>
        <table:table-column table:style-name="Table1.S"/>
        <table:table-column table:style-name="Table1.T"/>
        <table:table-column table:style-name="Table1.U"/>
        <table:table-column table:style-name="Table1.V"/>
        <table:table-column table:style-name="Table1.W"/>
        <table:table-column table:style-name="Table1.X"/>
        <table:table-column table:style-name="Table1.Y"/>
        <table:table-column table:style-name="Table1.Z"/>
        <table:table-column table:style-name="Table1.["/>
        <table:table-column table:style-name="Table1.\"/>
        <table:table-column table:style-name="Table1.]"/>
        <table:table-column table:style-name="Table1.^"/>
        <table:table-column table:style-name="Table1._"/>
        <table:table-column table:style-name="Table1.`"/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column table:style-name="Table1.o"/>
        <table:table-column table:style-name="Table1.p"/>
        <table:table-column table:style-name="Table1.q"/>
        <table:table-column table:style-name="Table1.r"/>
        <table:table-column table:style-name="Table1.s"/>
        <table:table-column table:style-name="Table1.t"/>
        <table:table-column table:style-name="Table1.u"/>
        <table:table-column table:style-name="Table1.v"/>
        <table:table-column table:style-name="Table1.w"/>
        <table:table-column table:style-name="Table1.x"/>
        <table:table-column table:style-name="Table1.y"/>
        <table:table-column table:style-name="Table1.z"/>
        <table:table-column table:style-name="Table1.{"/>
        <table:table-column table:style-name="Table1.|"/>
        <table:table-column table:style-name="Table1.}"/>
        <table:table-column table:style-name="Table1.~"/>
        <table:table-column table:style-name="Table1."/>
        <table:table-column table:style-name="Table1."/>
        <table:table-column table:style-name="Table1."/>
        <table:table-column table:style-name="Table1."/>
        <table:table-column table:style-name="Table1."/>
        <table:table-column table:style-name="Table1."/>
        <table:table-column table:style-name="Table1."/>
        <table:table-column table:style-name="Table1."/>
        <table:table-column table:style-name="Table1."/>
        <table:table-column table:style-name="Table1."/>
        <table:table-column table:style-name="Table1."/>
        <table:table-column table:style-name="Table1."/>
        <table:table-column table:style-name="Table1."/>
        <table:table-column table:style-name="Table1."/>
        <table:table-column table:style-name="Table1."/>
        <table:table-column table:style-name="Table1."/>
        <table:table-column table:style-name="Table1."/>
        <table:table-column table:style-name="Table1."/>
        <table:table-column table:style-name="Table1."/>
        <table:table-column table:style-name="Table1."/>
        <table:table-column table:style-name="Table1."/>
        <table:table-column table:style-name="Table1."/>
        <table:table-column table:style-name="Table1."/>
        <table:table-column table:style-name="Table1."/>
        <table:table-column table:style-name="Table1."/>
        <table:table-column table:style-name="Table1."/>
        <table:table-column table:style-name="Table1."/>
        <table:table-column table:style-name="Table1."/>
        <table:table-column table:style-name="Table1."/>
        <table:table-column table:style-name="Table1."/>
        <table:table-column table:style-name="Table1."/>
        <table:table-column table:style-name="Table1."/>
        <table:table-column table:style-name="Table1."/>
        <table:table-column table:style-name="Table1. "/>
        <table:table-column table:style-name="Table1.¡"/>
        <table:table-column table:style-name="Table1.¢"/>
        <table:table-column table:style-name="Table1.£"/>
        <table:table-column table:style-name="Table1.¤"/>
        <table:table-column table:style-name="Table1.¥"/>
        <table:table-column table:style-name="Table1.¦"/>
        <table:table-column table:style-name="Table1.§"/>
        <table:table-column table:style-name="Table1.¨"/>
        <table:table-column table:style-name="Table1.©"/>
        <table:table-column table:style-name="Table1.ª"/>
        <table:table-column table:style-name="Table1.«"/>
        <table:table-column table:style-name="Table1.¬"/>
        <table:table-column table:style-name="Table1.­"/>
        <table:table-column table:style-name="Table1.®"/>
        <table:table-column table:style-name="Table1.¯"/>
        <table:table-column table:style-name="Table1.°"/>
        <table:table-column table:style-name="Table1.±"/>
        <table:table-column table:style-name="Table1.²"/>
        <table:table-column table:style-name="Table1.³"/>
        <table:table-column table:style-name="Table1.´"/>
        <table:table-column table:style-name="Table1.µ"/>
        <table:table-column table:style-name="Table1.¶"/>
        <table:table-column table:style-name="Table1.·"/>
        <table:table-column table:style-name="Table1.¸"/>
        <table:table-column table:style-name="Table1.¹"/>
        <table:table-column table:style-name="Table1.º"/>
        <table:table-column table:style-name="Table1.»"/>
        <table:table-column table:style-name="Table1.¼"/>
        <table:table-column table:style-name="Table1.½"/>
        <table:table-column table:style-name="Table1.¾"/>
        <table:table-column table:style-name="Table1.¿"/>
        <table:table-column table:style-name="Table1.À"/>
        <table:table-column table:style-name="Table1.Á"/>
        <table:table-column table:style-name="Table1.Â"/>
        <table:table-column table:style-name="Table1.Ã"/>
        <table:table-column table:style-name="Table1.Ä"/>
        <table:table-column table:style-name="Table1.Å"/>
        <table:table-column table:style-name="Table1.Æ"/>
        <table:table-column table:style-name="Table1.Ç"/>
        <table:table-column table:style-name="Table1.È"/>
        <table:table-column table:style-name="Table1.É"/>
        <table:table-column table:style-name="Table1.Ê"/>
        <table:table-column table:style-name="Table1.Ë"/>
        <table:table-column table:style-name="Table1.Ì"/>
        <table:table-column table:style-name="Table1.Í"/>
        <table:table-column table:style-name="Table1.Î"/>
        <table:table-column table:style-name="Table1.Ï"/>
        <table:table-column table:style-name="Table1.Ð"/>
        <table:table-column table:style-name="Table1.Ñ"/>
        <table:table-column table:style-name="Table1.Ò"/>
        <table:table-column table:style-name="Table1.Ó"/>
        <table:table-column table:style-name="Table1.Ô"/>
        <table:table-column table:style-name="Table1.Õ"/>
        <table:table-column table:style-name="Table1.Ö"/>
        <table:table-column table:style-name="Table1.×"/>
        <table:table-column table:style-name="Table1.Ø"/>
        <table:table-column table:style-name="Table1.Ù"/>
        <table:table-column table:style-name="Table1.Ú"/>
        <table:table-column table:style-name="Table1.Û"/>
        <table:table-row>
          <table:table-cell table:style-name="TableRowCell" office:value-type="string" table:number-columns-spanned="5" table:number-rows-spanned="2">
            <text:p text:style-name="Table_20_Contents">№ п/п</text:p>
          </table:table-cell>
          <table:table-cell table:style-name="TableRowCell" office:value-type="string" table:number-columns-spanned="22" table:number-rows-spanned="2">
            <text:p text:style-name="Table_20_Contents">Фамилия и инициалы лица, чьи сведения размещаются</text:p>
          </table:table-cell>
          <table:table-cell table:style-name="TableRowCell" office:value-type="string" table:number-columns-spanned="20" table:number-rows-spanned="2">
            <text:p text:style-name="Table_20_Contents">Должность</text:p>
          </table:table-cell>
          <table:table-cell table:style-name="TableRowCell" office:value-type="string" table:number-columns-spanned="40">
            <text:p text:style-name="Table_20_Contents">Объекты недвижимости, находящиеся в собственности</text:p>
          </table:table-cell>
          <table:table-cell table:style-name="TableRowCell" office:value-type="string" table:number-columns-spanned="30">
            <text:p text:style-name="Table_20_Contents">Объекты недвижимости, находящиеся в пользовании</text:p>
          </table:table-cell>
          <table:table-cell table:style-name="TableRowCell" office:value-type="string" table:number-columns-spanned="11" table:number-rows-spanned="2">
            <text:p text:style-name="Table_20_Contents">Транспортные средства (вид, марка)</text:p>
          </table:table-cell>
          <table:table-cell table:style-name="TableRowCell" office:value-type="string" table:number-columns-spanned="10" table:number-rows-spanned="2">
            <text:p text:style-name="Table_20_Contents">Декларированный годовой доход 1 (руб.)</text:p>
          </table:table-cell>
          <table:table-cell table:style-name="TableRowCell" office:value-type="string" table:number-columns-spanned="17" table:number-rows-spanned="2">
            <text:p text:style-name="Table_20_Contents">Сведения об источниках получения средств, за счет которых совершена сделка 2 (вид приобретенного имущества, источники)</text:p>
          </table:table-cell>
        </table:table-row>
        <table:table-row>
          <table:table-cell table:style-name="TableRowCell" office:value-type="string" table:number-columns-spanned="11">
            <text:p text:style-name="Table_20_Contents">вид объекта</text:p>
          </table:table-cell>
          <table:table-cell table:style-name="TableRowCell" office:value-type="string" table:number-columns-spanned="10">
            <text:p text:style-name="Table_20_Contents">вид собственности</text:p>
          </table:table-cell>
          <table:table-cell table:style-name="TableRowCell" office:value-type="string" table:number-columns-spanned="8">
            <text:p text:style-name="Table_20_Contents">площадь (кв. м)</text:p>
          </table:table-cell>
          <table:table-cell table:style-name="TableRowCell" office:value-type="string" table:number-columns-spanned="11">
            <text:p text:style-name="Table_20_Contents">страна расположения</text:p>
          </table:table-cell>
          <table:table-cell table:style-name="TableRowCell" office:value-type="string" table:number-columns-spanned="11">
            <text:p text:style-name="Table_20_Contents">вид объекта</text:p>
          </table:table-cell>
          <table:table-cell table:style-name="TableRowCell" office:value-type="string" table:number-columns-spanned="8">
            <text:p text:style-name="Table_20_Contents">площадь (кв. м)</text:p>
          </table:table-cell>
          <table:table-cell table:style-name="TableRowCell" office:value-type="string" table:number-columns-spanned="11">
            <text:p text:style-name="Table_20_Contents">страна расположения</text:p>
          </table:table-cell>
        </table:table-row>
        <table:table-row>
          <table:table-cell table:style-name="TableRowCell" office:value-type="string" table:number-columns-spanned="5" table:number-rows-spanned="3">
            <text:p text:style-name="First_20_paragraph">1</text:p>
          </table:table-cell>
          <table:table-cell table:style-name="TableRowCell" office:value-type="string" table:number-columns-spanned="22" table:number-rows-spanned="3">
            <text:p text:style-name="Table_20_Contents">Мамонова Нталья Валерьевна</text:p>
          </table:table-cell>
          <table:table-cell table:style-name="TableRowCell" office:value-type="string" table:number-columns-spanned="20" table:number-rows-spanned="3">
            <text:p text:style-name="Table_20_Contents">Глава управы</text:p>
          </table:table-cell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620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3">
            <text:p text:style-name="Table_20_Contents">Квартира</text:p>
          </table:table-cell>
          <table:table-cell table:style-name="TableRowCell" office:value-type="string" table:number-columns-spanned="8" table:number-rows-spanned="3">
            <text:p text:style-name="Text_20_body">73.9</text:p>
          </table:table-cell>
          <table:table-cell table:style-name="TableRowCell" office:value-type="string" table:number-columns-spanned="11" table:number-rows-spanned="3">
            <text:p text:style-name="Table_20_Contents">Россия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10" table:number-rows-spanned="3">
            <text:p text:style-name="Text_20_body">3073176.03</text:p>
          </table:table-cell>
          <table:table-cell table:style-name="TableRowCell" office:value-type="string" table:number-columns-spanned="17" table:number-rows-spanned="3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Садовы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48.4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57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        <text:p text:style-name="Text_20_body">2</text:p>
          </table:table-cell>
          <table:table-cell table:style-name="TableRowCell" office:value-type="string" table:number-columns-spanned="22">
            <text:p text:style-name="Table_20_Contents">Устоев Алексей Владимирович</text:p>
          </table:table-cell>
          <table:table-cell table:style-name="TableRowCell" office:value-type="string" table:number-columns-spanned="20">
            <text:p text:style-name="Table_20_Contents">Первый заместитель главы управы по вопросам жилищно-коммунального хозяйства и благоустройства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86.9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Пежо 308</text:p>
          </table:table-cell>
          <table:table-cell table:style-name="TableRowCell" office:value-type="string" table:number-columns-spanned="10">
            <text:p text:style-name="Text_20_body">1778693.21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а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463858.96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2 доли</text:p>
          </table:table-cell>
          <table:table-cell table:style-name="TableRowCell" office:value-type="string" table:number-columns-spanned="8">
            <text:p text:style-name="Text_20_body">58.3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2">
            <text:p text:style-name="Text_20_body">3</text:p>
          </table:table-cell>
          <table:table-cell table:style-name="TableRowCell" office:value-type="string" table:number-columns-spanned="22" table:number-rows-spanned="2">
            <text:p text:style-name="Table_20_Contents">Похалюк Максим Сергеевич</text:p>
          </table:table-cell>
          <table:table-cell table:style-name="TableRowCell" office:value-type="string" table:number-columns-spanned="20" table:number-rows-spanned="2">
            <text:p text:style-name="Table_20_Contents">Заместитель главы управы по вопросам экономики, торговли и услуг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3.8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Мерседес-Бенц ML 350 CDI 4 matic</text:p>
          </table:table-cell>
          <table:table-cell table:style-name="TableRowCell" office:value-type="string" table:number-columns-spanned="10" table:number-rows-spanned="2">
            <text:p text:style-name="Text_20_body">968206.11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75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 table:number-rows-spanned="2">
    </table:table-cell>
          <table:table-cell table:style-name="TableRowCell" office:value-type="string" table:number-columns-spanned="22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columns-spanned="20" table:number-rows-spanned="2">
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 table:number-rows-spanned="2">
            <text:p text:style-name="Table_20_Contents">Квартира</text:p>
          </table:table-cell>
          <table:table-cell table:style-name="TableRowCell" office:value-type="string" table:number-columns-spanned="8" table:number-rows-spanned="2">
            <text:p text:style-name="Text_20_body">75</text:p>
          </table:table-cell>
          <table:table-cell table:style-name="TableRowCell" office:value-type="string" table:number-columns-spanned="11" table:number-rows-spanned="2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ext_20_body">нет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</table:table-row>
        <table:table-row>
          <table:table-cell table:style-name="TableRowCell" office:value-type="string" table:number-columns-spanned="5" table:number-rows-spanned="2">
            <text:p text:style-name="Text_20_body">4</text:p>
          </table:table-cell>
          <table:table-cell table:style-name="TableRowCell" office:value-type="string" table:number-columns-spanned="22" table:number-rows-spanned="2">
            <text:p text:style-name="Table_20_Contents">Сухарев Андрей Юрьевич</text:p>
          </table:table-cell>
          <table:table-cell table:style-name="TableRowCell" office:value-type="string" table:number-columns-spanned="20" table:number-rows-spanned="2">
            <text:p text:style-name="Table_20_Contents">Заместитель главы управы по вопросам строительства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Гараж</text:p>
          </table:table-cell>
          <table:table-cell table:style-name="TableRowCell" office:value-type="string" table:number-columns-spanned="8">
            <text:p text:style-name="Text_20_body">18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ext_20_body">995129.75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6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 table:number-rows-spanned="4">
    </table:table-cell>
          <table:table-cell table:style-name="TableRowCell" office:value-type="string" table:number-columns-spanned="22" table:number-rows-spanned="4">
            <text:p text:style-name="Table_20_Contents">Супруга</text:p>
          </table:table-cell>
          <table:table-cell table:style-name="TableRowCell" office:value-type="string" table:number-columns-spanned="20" table:number-rows-spanned="4">
    </table:table-cell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1515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4">
            <text:p text:style-name="Table_20_Contents">Квартира</text:p>
          </table:table-cell>
          <table:table-cell table:style-name="TableRowCell" office:value-type="string" table:number-columns-spanned="8" table:number-rows-spanned="4">
            <text:p text:style-name="Text_20_body">56</text:p>
          </table:table-cell>
          <table:table-cell table:style-name="TableRowCell" office:value-type="string" table:number-columns-spanned="11" table:number-rows-spanned="4">
            <text:p text:style-name="Table_20_Contents">Россия</text:p>
          </table:table-cell>
          <table:table-cell table:style-name="TableRowCell" office:value-type="string" table:number-columns-spanned="11" table:number-rows-spanned="4">
            <text:p text:style-name="Table_20_Contents">Пежо 408</text:p>
          </table:table-cell>
          <table:table-cell table:style-name="TableRowCell" office:value-type="string" table:number-columns-spanned="10" table:number-rows-spanned="4">
            <text:p text:style-name="Text_20_body">3305507.49</text:p>
          </table:table-cell>
          <table:table-cell table:style-name="TableRowCell" office:value-type="string" table:number-columns-spanned="17" table:number-rows-spanned="4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Дачны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120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65.4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Нежилое помещение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4.5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 table:number-rows-spanned="2">
            <text:p text:style-name="Text_20_body">5</text:p>
          </table:table-cell>
          <table:table-cell table:style-name="TableRowCell" office:value-type="string" table:number-columns-spanned="22" table:number-rows-spanned="2">
            <text:p text:style-name="Table_20_Contents">Ходеева Любовь Сергеевна</text:p>
          </table:table-cell>
          <table:table-cell table:style-name="TableRowCell" office:value-type="string" table:number-columns-spanned="20" table:number-rows-spanned="2">
            <text:p text:style-name="Table_20_Contents">Заместитель главы управы по работе с населением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44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 table:number-rows-spanned="2">
            <text:p text:style-name="Table_20_Contents">Лэнд Крузер Прадо</text:p>
          </table:table-cell>
          <table:table-cell table:style-name="TableRowCell" office:value-type="string" table:number-columns-spanned="10" table:number-rows-spanned="2">
            <text:p text:style-name="Text_20_body">902325.52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4 доли</text:p>
          </table:table-cell>
          <table:table-cell table:style-name="TableRowCell" office:value-type="string" table:number-columns-spanned="8">
            <text:p text:style-name="Text_20_body">54.4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        <text:p text:style-name="Text_20_body">6</text:p>
          </table:table-cell>
          <table:table-cell table:style-name="TableRowCell" office:value-type="string" table:number-columns-spanned="22">
            <text:p text:style-name="Table_20_Contents">Афанасьева Оксана Валентиновна</text:p>
          </table:table-cell>
          <table:table-cell table:style-name="TableRowCell" office:value-type="string" table:number-columns-spanned="20">
            <text:p text:style-name="Table_20_Contents">Начальник отдела - главный 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32.3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149870.26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32.3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336,000.00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3">
            <text:p text:style-name="Text_20_body">7</text:p>
          </table:table-cell>
          <table:table-cell table:style-name="TableRowCell" office:value-type="string" table:number-columns-spanned="22" table:number-rows-spanned="3">
            <text:p text:style-name="Table_20_Contents">Козина Оксана Ивановна</text:p>
          </table:table-cell>
          <table:table-cell table:style-name="TableRowCell" office:value-type="string" table:number-columns-spanned="20" table:number-rows-spanned="3">
            <text:p text:style-name="Table_20_Contents">Главный специалист -бухгалтер отдела бухгалтерского учета, организации и проведении конкурсов и аукционов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40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8" table:number-rows-spanned="3">
            <text:p text:style-name="Text_20_body">нет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11" table:number-rows-spanned="3">
            <text:p text:style-name="Table_20_Contents">Мицубиси Лансер</text:p>
          </table:table-cell>
          <table:table-cell table:style-name="TableRowCell" office:value-type="string" table:number-columns-spanned="10" table:number-rows-spanned="3">
            <text:p text:style-name="Text_20_body">878324.09</text:p>
          </table:table-cell>
          <table:table-cell table:style-name="TableRowCell" office:value-type="string" table:number-columns-spanned="17" table:number-rows-spanned="3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Жило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59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3300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 table:number-rows-spanned="2">
    </table:table-cell>
          <table:table-cell table:style-name="TableRowCell" office:value-type="string" table:number-columns-spanned="22" table:number-rows-spanned="2">
            <text:p text:style-name="Table_20_Contents">Несовершеннолетний ребенок</text:p>
          </table:table-cell>
          <table:table-cell table:style-name="TableRowCell" office:value-type="string" table:number-columns-spanned="20" table:number-rows-spanned="2">
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40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ext_20_body">нет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4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40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8</text:p>
          </table:table-cell>
          <table:table-cell table:style-name="TableRowCell" office:value-type="string" table:number-columns-spanned="22">
            <text:p text:style-name="Table_20_Contents">Шитая Анна Александровна</text:p>
          </table:table-cell>
          <table:table-cell table:style-name="TableRowCell" office:value-type="string" table:number-columns-spanned="20">
            <text:p text:style-name="Table_20_Contents">Главный специалист отдела бухгалтерского учета, организации и проведении конкурсов и аукционов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8.3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410927.53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2">
            <text:p text:style-name="Text_20_body">9</text:p>
          </table:table-cell>
          <table:table-cell table:style-name="TableRowCell" office:value-type="string" table:number-columns-spanned="22" table:number-rows-spanned="2">
            <text:p text:style-name="Table_20_Contents">Мосин Олег Владиславович</text:p>
          </table:table-cell>
          <table:table-cell table:style-name="TableRowCell" office:value-type="string" table:number-columns-spanned="20" table:number-rows-spanned="2">
            <text:p text:style-name="Table_20_Contents">Заведующий сектором по вопросам строительства и имущественно-земельных отношений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70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8" table:number-rows-spanned="2">
            <text:p text:style-name="Text_20_body">нет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1" table:number-rows-spanned="2">
            <text:p text:style-name="Table_20_Contents">Шкода Октавия, Шкода Октавия</text:p>
          </table:table-cell>
          <table:table-cell table:style-name="TableRowCell" office:value-type="string" table:number-columns-spanned="10" table:number-rows-spanned="2">
            <text:p text:style-name="Text_20_body">642594.11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37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а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3 доли</text:p>
          </table:table-cell>
          <table:table-cell table:style-name="TableRowCell" office:value-type="string" table:number-columns-spanned="8">
            <text:p text:style-name="Text_20_body">91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70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85763.91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10</text:p>
          </table:table-cell>
          <table:table-cell table:style-name="TableRowCell" office:value-type="string" table:number-columns-spanned="22">
            <text:p text:style-name="Table_20_Contents">Петрашко Марина Николаевна</text:p>
          </table:table-cell>
          <table:table-cell table:style-name="TableRowCell" office:value-type="string" table:number-columns-spanned="20">
            <text:p text:style-name="Table_20_Contents">Заведующий сектором по вопросам жилищно-коммунального хозяйства, благоустройства и транспорта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55.6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017317.21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1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0,000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11</text:p>
          </table:table-cell>
          <table:table-cell table:style-name="TableRowCell" office:value-type="string" table:number-columns-spanned="22">
            <text:p text:style-name="Table_20_Contents">Кондрина Юлия Ивановна</text:p>
          </table:table-cell>
          <table:table-cell table:style-name="TableRowCell" office:value-type="string" table:number-columns-spanned="20">
            <text:p text:style-name="Table_20_Contents">Начальник отдела по взаимодействию с населением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4 доли</text:p>
          </table:table-cell>
          <table:table-cell table:style-name="TableRowCell" office:value-type="string" table:number-columns-spanned="8">
            <text:p text:style-name="Text_20_body">79.1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Шеврале Спарк</text:p>
          </table:table-cell>
          <table:table-cell table:style-name="TableRowCell" office:value-type="string" table:number-columns-spanned="10">
            <text:p text:style-name="Text_20_body">1028539.34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79.1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12</text:p>
          </table:table-cell>
          <table:table-cell table:style-name="TableRowCell" office:value-type="string" table:number-columns-spanned="22">
            <text:p text:style-name="Table_20_Contents">Кантова Сабина Рамисовна</text:p>
          </table:table-cell>
          <table:table-cell table:style-name="TableRowCell" office:value-type="string" table:number-columns-spanned="20">
            <text:p text:style-name="Table_20_Contents">Заведующий сектором по вопросам торговли и услуг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3 доли</text:p>
          </table:table-cell>
          <table:table-cell table:style-name="TableRowCell" office:value-type="string" table:number-columns-spanned="8">
            <text:p text:style-name="Text_20_body">59.3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БМВ, BMW 116i</text:p>
          </table:table-cell>
          <table:table-cell table:style-name="TableRowCell" office:value-type="string" table:number-columns-spanned="10">
            <text:p text:style-name="Text_20_body">441059.15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13</text:p>
          </table:table-cell>
          <table:table-cell table:style-name="TableRowCell" office:value-type="string" table:number-columns-spanned="22">
            <text:p text:style-name="Table_20_Contents">Мясников Александр Сергеевич</text:p>
          </table:table-cell>
          <table:table-cell table:style-name="TableRowCell" office:value-type="string" table:number-columns-spanned="20">
            <text:p text:style-name="Table_20_Contents">Главный специалист сектора по вопросам торговли и услуг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73</text:p>
          </table:table-cell>
          <table:table-cell table:style-name="TableRowCell" office:value-type="string" table:number-columns-spanned="11">
            <text:p text:style-name="Table_20_Contents">России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487647.87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        <text:p text:style-name="Text_20_body">14</text:p>
          </table:table-cell>
          <table:table-cell table:style-name="TableRowCell" office:value-type="string" table:number-columns-spanned="22">
            <text:p text:style-name="Table_20_Contents">Рехлецкая Светлана Ивановна</text:p>
          </table:table-cell>
          <table:table-cell table:style-name="TableRowCell" office:value-type="string" table:number-columns-spanned="20">
            <text:p text:style-name="Table_20_Contents">Заведующий организационным сектором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6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152697.16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6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98427.65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3">
            <text:p text:style-name="Text_20_body">15</text:p>
          </table:table-cell>
          <table:table-cell table:style-name="TableRowCell" office:value-type="string" table:number-columns-spanned="22" table:number-rows-spanned="3">
            <text:p text:style-name="Table_20_Contents">Гапоненко Сергей Викторович</text:p>
          </table:table-cell>
          <table:table-cell table:style-name="TableRowCell" office:value-type="string" table:number-columns-spanned="20" table:number-rows-spanned="3">
            <text:p text:style-name="Table_20_Contents">Консультант-юрисконсульт юридической службы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able_20_Contents">61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8" table:number-rows-spanned="3">
            <text:p text:style-name="Text_20_body">нет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11" table:number-rows-spanned="3">
            <text:p text:style-name="Table_20_Contents">Ниссан-Теана</text:p>
          </table:table-cell>
          <table:table-cell table:style-name="TableRowCell" office:value-type="string" table:number-columns-spanned="10" table:number-rows-spanned="3">
            <text:p text:style-name="Text_20_body">954,892.10</text:p>
          </table:table-cell>
          <table:table-cell table:style-name="TableRowCell" office:value-type="string" table:number-columns-spanned="17" table:number-rows-spanned="3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общая долевая, 1/2 доли</text:p>
          </table:table-cell>
          <table:table-cell table:style-name="TableRowCell" office:value-type="string" table:number-columns-spanned="8">
            <text:p text:style-name="Table_20_Contents">492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Дачны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able_20_Contents">110.9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 table:number-rows-spanned="2">
    </table:table-cell>
          <table:table-cell table:style-name="TableRowCell" office:value-type="string" table:number-columns-spanned="22" table:number-rows-spanned="2">
            <text:p text:style-name="Table_20_Contents">Супруга</text:p>
          </table:table-cell>
          <table:table-cell table:style-name="TableRowCell" office:value-type="string" table:number-columns-spanned="20" table:number-rows-spanned="2">
    </table:table-cell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1261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Квартира</text:p>
          </table:table-cell>
          <table:table-cell table:style-name="TableRowCell" office:value-type="string" table:number-columns-spanned="8" table:number-rows-spanned="2">
            <text:p text:style-name="Text_20_body">52.2</text:p>
          </table:table-cell>
          <table:table-cell table:style-name="TableRowCell" office:value-type="string" table:number-columns-spanned="11" table:number-rows-spanned="2">
            <text:p text:style-name="Table_20_Contents">Россия</text:p>
          </table:table-cell>
          <table:table-cell table:style-name="TableRowCell" office:value-type="string" table:number-columns-spanned="11" table:number-rows-spanned="2">
            <text:p text:style-name="Table_20_Contents">нет</text:p>
          </table:table-cell>
          <table:table-cell table:style-name="TableRowCell" office:value-type="string" table:number-columns-spanned="10" table:number-rows-spanned="2">
            <text:p text:style-name="Text_20_body">392631.1</text:p>
          </table:table-cell>
          <table:table-cell table:style-name="TableRowCell" office:value-type="string" table:number-columns-spanned="17" table:number-rows-spanned="2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Жило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80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52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4">
            <text:p text:style-name="Text_20_body">16</text:p>
          </table:table-cell>
          <table:table-cell table:style-name="TableRowCell" office:value-type="string" table:number-columns-spanned="22" table:number-rows-spanned="4">
            <text:p text:style-name="Table_20_Contents">Лысенко Юлия Евгеньевна</text:p>
          </table:table-cell>
          <table:table-cell table:style-name="TableRowCell" office:value-type="string" table:number-columns-spanned="20" table:number-rows-spanned="4">
            <text:p text:style-name="Table_20_Contents">Консультант-юрисконсульт юридической службы</text:p>
          </table:table-cell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760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4">
            <text:p text:style-name="Table_20_Contents">нет</text:p>
          </table:table-cell>
          <table:table-cell table:style-name="TableRowCell" office:value-type="string" table:number-columns-spanned="8" table:number-rows-spanned="4">
            <text:p text:style-name="Text_20_body">нет</text:p>
          </table:table-cell>
          <table:table-cell table:style-name="TableRowCell" office:value-type="string" table:number-columns-spanned="11" table:number-rows-spanned="4">
            <text:p text:style-name="Table_20_Contents">нет</text:p>
          </table:table-cell>
          <table:table-cell table:style-name="TableRowCell" office:value-type="string" table:number-columns-spanned="11" table:number-rows-spanned="4">
            <text:p text:style-name="Table_20_Contents">Черри СУВ Т11 Вортекс Тинго</text:p>
          </table:table-cell>
          <table:table-cell table:style-name="TableRowCell" office:value-type="string" table:number-columns-spanned="10" table:number-rows-spanned="4">
            <text:p text:style-name="Text_20_body">278264</text:p>
          </table:table-cell>
          <table:table-cell table:style-name="TableRowCell" office:value-type="string" table:number-columns-spanned="17" table:number-rows-spanned="4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Садовый дом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110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Баня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35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4 доли</text:p>
          </table:table-cell>
          <table:table-cell table:style-name="TableRowCell" office:value-type="string" table:number-columns-spanned="8">
            <text:p text:style-name="Text_20_body">8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Супруг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общая долевая, 1/2 доли</text:p>
          </table:table-cell>
          <table:table-cell table:style-name="TableRowCell" office:value-type="string" table:number-columns-spanned="8">
            <text:p text:style-name="Text_20_body">39.5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8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140130.03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8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8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>
    </table:table-cell>
          <table:table-cell table:style-name="TableRowCell" office:value-type="string" table:number-columns-spanned="22">
            <text:p text:style-name="Table_20_Contents">Несовершеннолетний ребенок</text:p>
          </table:table-cell>
          <table:table-cell table:style-name="TableRowCell" office:value-type="string" table:number-columns-spanned="20">
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able_20_Contents">нет</text:p>
          </table:table-cell>
          <table:table-cell table:style-name="TableRowCell" office:value-type="string" table:number-columns-spanned="8">
            <text:p text:style-name="Text_20_body">нет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8">
            <text:p text:style-name="Text_20_body">80.7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>
            <text:p text:style-name="Table_20_Contents">нет</text:p>
          </table:table-cell>
          <table:table-cell table:style-name="TableRowCell" office:value-type="string" table:number-columns-spanned="10">
            <text:p text:style-name="Text_20_body">нет</text:p>
          </table:table-cell>
          <table:table-cell table:style-name="TableRowCell" office:value-type="string" table:number-columns-spanned="17">
            <text:p text:style-name="Table_20_Contents">нет</text:p>
          </table:table-cell>
        </table:table-row>
        <table:table-row>
          <table:table-cell table:style-name="TableRowCell" office:value-type="string" table:number-columns-spanned="5" table:number-rows-spanned="3">
            <text:p text:style-name="Text_20_body">17</text:p>
          </table:table-cell>
          <table:table-cell table:style-name="TableRowCell" office:value-type="string" table:number-columns-spanned="22" table:number-rows-spanned="3">
            <text:p text:style-name="Table_20_Contents">Морозова Ольга Евгеньевна</text:p>
          </table:table-cell>
          <table:table-cell table:style-name="TableRowCell" office:value-type="string" table:number-columns-spanned="20" table:number-rows-spanned="3">
            <text:p text:style-name="Table_20_Contents">Директор ГБУ Культурно-спортивный центр «Красносельский»</text:p>
          </table:table-cell>
          <table:table-cell table:style-name="TableRowCell" office:value-type="string" table:number-columns-spanned="11">
            <text:p text:style-name="Table_20_Contents">Земельный участок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378</text:p>
          </table:table-cell>
          <table:table-cell table:style-name="TableRowCell" office:value-type="string" table:number-columns-spanned="11">
            <text:p text:style-name="Table_20_Contents">Россия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8" table:number-rows-spanned="3">
            <text:p text:style-name="Text_20_body">нет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11" table:number-rows-spanned="3">
            <text:p text:style-name="Table_20_Contents">нет</text:p>
          </table:table-cell>
          <table:table-cell table:style-name="TableRowCell" office:value-type="string" table:number-columns-spanned="10" table:number-rows-spanned="3">
            <text:p text:style-name="Text_20_body">852,780.13</text:p>
          </table:table-cell>
          <table:table-cell table:style-name="TableRowCell" office:value-type="string" table:number-columns-spanned="17" table:number-rows-spanned="3">
            <text:p text:style-name="Table_20_Contents">нет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58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 table:number-columns-spanned="11">
            <text:p text:style-name="Table_20_Contents">Квартира</text:p>
          </table:table-cell>
          <table:table-cell table:style-name="TableRowCell" office:value-type="string" table:number-columns-spanned="10">
            <text:p text:style-name="Table_20_Contents">Индивидуальная</text:p>
          </table:table-cell>
          <table:table-cell table:style-name="TableRowCell" office:value-type="string" table:number-columns-spanned="8">
            <text:p text:style-name="Text_20_body">50.2</text:p>
          </table:table-cell>
          <table:table-cell table:style-name="TableRowCell" office:value-type="string" table:number-columns-spanned="11">
            <text:p text:style-name="Table_20_Contents">Россия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Text_20_body"><text:line-break/></text:p>
      <text:p text:style-name="Text_20_body">Адрес страницы: <text:a xlink:type="simple" xlink:href="http://krasnoselsky.mos.ru/anti-corr/information-on-income-expenses-about-property-and-obligations-of-property-character/detail/5949574.html" office:name=""><text:span text:style-name="Definition">http://krasnoselsky.mos.ru/anti-corr/information-on-income-expenses-about-property-and-obligations-of-property-character/detail/594957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56:45Z</meta:creation-date>
    <dc:date>2023-06-07T06:56:45Z</dc:date>
  </office:meta>
</office:document-meta>
</file>