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ведения-о-доходах-расходах-за-2014-год"/>Сведения о доходах, расходах за 2014 год<text:bookmark-end text:name="сведения-о-доходах-расходах-за-2014-год"/></text:h>
      <text:p text:style-name="First_20_paragraph">07.05.2015</text:p>
      <text:p text:style-name="Text_20_body"><text:line-break/></text:p>
      <text:p text:style-name="Text_20_body">Адрес страницы: <text:a xlink:type="simple" xlink:href="http://krasnoselsky.mos.ru/anti-corr/information-on-income-expenses-about-property-and-obligations-of-property-character/detail/1826206.html" office:name=""><text:span text:style-name="Definition">http://krasnoselsky.mos.ru/anti-corr/information-on-income-expenses-about-property-and-obligations-of-property-character/detail/1826206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2T01:29:06Z</meta:creation-date>
    <dc:date>2023-06-02T01:29:06Z</dc:date>
  </office:meta>
</office:document-meta>
</file>