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ведения-о-доходах-расходах-за-2013-год"/>Сведения о доходах , расходах за 2013 год<text:bookmark-end text:name="сведения-о-доходах-расходах-за-2013-год"/></text:h>
      <text:p text:style-name="First_20_paragraph">22.05.2014</text:p>
      <text:p text:style-name="Text_20_body"><text:line-break/></text:p>
      <text:p text:style-name="Text_20_body"><text:line-break/></text:p>
      <text:p text:style-name="Text_20_body">Адрес страницы: <text:a xlink:type="simple" xlink:href="http://krasnoselsky.mos.ru/anti-corr/information-on-income-expenses-about-property-and-obligations-of-property-character/detail/1052566.html" office:name=""><text:span text:style-name="Definition">http://krasnoselsky.mos.ru/anti-corr/information-on-income-expenses-about-property-and-obligations-of-property-character/detail/1052566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06:53:34Z</meta:creation-date>
    <dc:date>2023-06-07T06:53:34Z</dc:date>
  </office:meta>
</office:document-meta>
</file>